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Olivier van Noortplein 33, 2871SP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livier van Noortplein 33, 2871SP Schoonhoven is besloten dat</text:p>
            <text:p text:style-name="common-al">van het een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8928</meta:user-defined>
    <meta:user-defined meta:name="DCTERMS.abstract">Beschikking heroverweging spoedeisendheid van het geval van ernstige bodemverontreiniging </meta:user-defined>
    <dc:language>nl</dc:language>
    <meta:user-defined meta:name="OVERHEIDop.locatietype/OVERHEIDop.gebiedsmarkering">Punt</meta:user-defined>
    <meta:user-defined meta:name="DC.title">Beschikking heroverweging spoedeisendheid Olivier van Noortplein 33, 2871SP Schoonhoven</meta:user-defined>
    <meta:user-defined meta:name="DCTERMS.W3CDTF/DCTERMS.available">2026-08-24</meta:user-defined>
    <meta:user-defined meta:name="DCTERMS.W3CDTF/OVERHEIDop.jaargang">2026</meta:user-defined>
    <meta:user-defined meta:name="OVERHEIDop.publicationIssue">14416</meta:user-defined>
    <meta:user-defined meta:name="OVERHEIDop.PrbID/DC.identifier">prb-2026-14416</meta:user-defined>
    <meta:user-defined meta:name="OVERHEIDop.versieInformatie"/>
  </office:meta>
</office:document-meta>
</file>