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Hildebrandstraat 96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text:span text:style-name="nadrukvet">wijzigen</text:span>. De beschikking betreft het wijzigen van de op 22 mei 2008, kenmerk PZH-2008 434099, verleende vergunning m.b.t. het toestaan van het jaarlijks lozen van onderhoudswater dat vrijkomt bij het reinigen van de warme bron en de koude bron bij het open bodemenergiesysteem op locatie <text:span text:style-name="nadrukvet">Hildebrandstraat 96, 2524 VL te Den Haag</text:span>.</text:p>
            <text:p text:style-name="common-al">De beschikking ziet op het wijzigen van de omgevingsvergunning voor een milieubelastende activiteit(en) als bedoeld in artikel 5.1, tweede lid, onder b, van de Omgevingswet.</text:p>
            <text:p text:style-name="common-al">
            <text:span text:style-name="nadrukvet">Bezwaar</text:span>
          </text:p>
            <text:p text:style-name="common-al">De verzenddatum van de beschikking is 20 augustus 2026. Een belanghebbende kan tot en met 1 okto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7145</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1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1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1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wijzigen van de op 22 mei 2008, kenmerk PZH-2008 434099, verleende vergunning m.b.t. het toestaan van het jaarlijks lozen van onderhoudswater dat vrijkomt bij het reinigen van de warme bron en de koude bron bij het open bodemenergiesysteem op locatie.</meta:user-defined>
    <dc:language>nl</dc:language>
    <meta:user-defined meta:name="OVERHEIDop.locatietype/OVERHEIDop.gebiedsmarkering">Adres</meta:user-defined>
    <meta:user-defined meta:name="DC.title">Kennisgeving beschikking omgevingsvergunning, Hildebrandstraat 96 te Den Haag</meta:user-defined>
    <meta:user-defined meta:name="DCTERMS.W3CDTF/DCTERMS.available">2026-08-24</meta:user-defined>
    <meta:user-defined meta:name="DCTERMS.W3CDTF/OVERHEIDop.jaargang">2026</meta:user-defined>
    <meta:user-defined meta:name="OVERHEIDop.publicationIssue">14410</meta:user-defined>
    <meta:user-defined meta:name="OVERHEIDop.PrbID/DC.identifier">prb-2026-14410</meta:user-defined>
    <meta:user-defined meta:name="OVERHEIDop.versieInformatie"/>
  </office:meta>
</office:document-meta>
</file>