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Trompenburg, Wiltenburg, Meerburgstraat, Paardenburg, Overburg, Kannenburg, Ganzenburg en Brittenburg te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21 juli 2026 van een aanvraag om een omgevingsvergunning als bedoeld in de Omgevingswet.</text:p>
            <text:p text:style-name="common-al">De aanvraag betreft het renoveren van 462 woningen met de aanwezigheid hierbij van de gewone dwergvleermuis en de ruige dwergvleermuis op locatie <text:span text:style-name="nadrukvet">Trompenburg, Wiltenburg, Meerburgstraat, Paardenburg, Overburg, Kannenburg, Ganzenburg en Brittenburg te Gouda</text:span>.</text:p>
            <text:p text:style-name="common-al">De aanvraag is ingediend voor een flora- en fauna-activiteit als bedoeld in artikel 5.1, tweede lid, onder g, van de Omgevingswet. De aanvraag is geregistreerd met het zaaknummer <text:span text:style-name="nadrukvet">01177676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39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het renoveren van 462 woningen met de aanwezigheid hierbij van de gewone dwergvleermuis en de ruige dwergvleermuis </meta:user-defined>
    <dc:language>nl</dc:language>
    <meta:user-defined meta:name="OVERHEIDop.locatietype/OVERHEIDop.gebiedsmarkering">Vlak</meta:user-defined>
    <meta:user-defined meta:name="DC.title">Kennisgeving aanvraag omgevingsvergunning, Trompenburg, Wiltenburg, Meerburgstraat, Paardenburg, Overburg, Kannenburg, Ganzenburg en Brittenburg te Gouda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393</meta:user-defined>
    <meta:user-defined meta:name="OVERHEIDop.PrbID/DC.identifier">prb-2026-14393</meta:user-defined>
    <meta:user-defined meta:name="OVERHEIDop.versieInformatie"/>
  </office:meta>
</office:document-meta>
</file>