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verleggen elektriciteitskabel langs de provinciale weg N294, Sittard - Urmond, van kilometrering 3.8 tot kilometrering 3.9, aan de linkerzijde van de weg, in de omgeving van Slagboomweg 39, 6129GA Urmond, Z2026-000012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verleggen van een elektriciteitskabel langs de provinciale weg N294, Sittard - Urmond, van kilometrering 3.8 tot kilometrering 3.9, aan de linkerzijde van de weg, in de omgeving van Slagboomweg 39, 6129GA Urmond, Z2026-00001209</text:p>
            <text:p text:style-name="common-al">Belanghebbenden kunnen binnen zes weken na de dag waarop dit besluit is verzonden bezwaar maken onder vermelding van zaaknummer Z2026-00001209.</text:p>
            <text:p text:style-name="common-al">Het besluit is verzonden op 20 augustus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3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0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verleggen elektriciteitskabel langs de provinciale weg N294, Sittard - Urmond, van kilometrering 3.8 tot kilometrering 3.9, aan de linkerzijde van de weg, in de omgeving van Slagboomweg 39, 6129GA Urmond, Z2026-00001209</meta:user-defined>
    <meta:user-defined meta:name="OVERHEIDop.datumEindeReactietermijn">2026-10-01</meta:user-defined>
    <meta:user-defined meta:name="OVERHEIDop.terinzageleggingBG">https://jeleefomgeving.nl/inzien/001737430/30eb1c33-1a53-48ca-8519-b10ea9c1147e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73</meta:user-defined>
    <meta:user-defined meta:name="OVERHEIDop.PrbID/DC.identifier">prb-2026-14373</meta:user-defined>
    <meta:user-defined meta:name="OVERHEIDop.versieInformatie"/>
  </office:meta>
</office:document-meta>
</file>