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ter inzage gelegd - Petroleumhavenweg 48 Amsterdam - Revisievergunning milieu en Watervergunning voor brengen stoffen in en onttrekken oppervlaktewater aan Petroleumhaven - VARO Energy Tankstorage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ontwerpbesluit ter inzage heeft gelegd.</text:p>
            <text:p text:style-name="common-al">Onderwerp: Het ontwerpbesluit op grond van de Wet algemene bepalingen omgevingsrecht (Wabo) betreft het voornemen tot het verlenen van een nieuwe, de gehele inrichting omvattende omgevingsvergunning. </text:p>
            <text:p text:style-name="common-al">Het betreft een inrichting voor de op- en overslag van vloeibare brandstoffen in de klasse 1 t/m 4. Het betreft met name (bio)benzine en (bio)diesel.</text:p>
            <text:p text:style-name="common-al">Het ontwerpbesluit op grond van de Waterwet betreft het voornemen tot het verlenen van een vergunning voor het brengen van stoffen in en het onttrekken van oppervlaktewater aan de Petroleumhaven.</text:p>
            <text:p text:style-name="common-al">Vanwege de inhoudelijke samenhang tussen de vergunningen is in overleg met Rijkswaterstaat West-Nederland Noord besloten de beide procedures gecoördineerd te behandelen. De Omgevingsdienst coördineert deze procedures namens de provincie Noord-Holland. Dit betekent dat de procedures gezamenlijk worden gepubliceerd en ter inzage worden gelegd. </text:p>
            <text:p text:style-name="common-al">Aanvrager: VARO Energy Tankstorage B.V.</text:p>
            <text:p text:style-name="common-al">Zaaknummer: 9766653</text:p>
            <text:p text:style-name="common-al">OLO nummer: 5245553</text:p>
            <text:p text:style-name="common-al">Voornemen ontwerpbesluit: verlenen</text:p>
            <text:p text:style-name="common-al">Zienswijze in te dienen tot en met: 13-10-2026</text:p>
            <text:p text:style-name="common-al">Namens: Provincie Noord-Holland en Rijkswaterstaat West Nederland Noord</text:p>
            <text:p text:style-name="common-al">Het ontwerpbesluit en de bijbehorende stukken liggen met ingang van de dag na publicatie gedurende zes weken ter inzage. Wilt u de gepubliceerde documenten behorende bij deze bekendmaking in zien, klik dan <text:a xlink:href="https://edataloket.odnzkg.nl/?q=%7B%22search%22:%229766653%22,%22aggs%22:%7B%22odnzkg_zaak_nummer%22:%7B%22key%22:%22odnzkg_zaak_nummer%22,%22field%22:%22odnzkg.zaak.nummer.keyword%22,%22fields%22:[],%22type%22:%22keyword%22,%22data%22:[%229766653%22]%7D%7D%7D" xlink:type="simple">hier.</text:a></text:p>
            <text:p text:style-name="common-al">Het ontwerpbesluit en de bijbehorende stukken liggen tevens (digitaal) ter inzage bij:</text:p>
            <text:p text:style-name="common-al">- Provincie Noord-Holland, Houtplein 33 te Haarlem. Alleen mogelijk op afspraak via info.div@noord-holland.nl of 023-5144440;.</text:p>
            <text:p text:style-name="common-al">- Rijkswaterstaat West-Nederland Noord, afdeling Vergunningverlening, Surinamepad 90 te Haarlem (op afspraak via omgevingsloket@rsw.nl of op telefoonnummer 088-79743000). </text:p>
            <text:p text:style-name="common-al">- Gemeente Amsterdam, Stadsloket Centrum, Amstel 1 (Stopera) te Amsterdam. Bel voor openingstijden of voor het maken van een afspraak 14 020.</text:p>
            <text:p text:style-name="common-al">- Gemeente Zaanstad, bij de balie Klantcontact Vergunningen in het stadhuis, Stadhuisplein 100 te Zaandam. Vul het contactformulier op www.zaanstad.nl in. Er wordt contact met u opgenomen. </text:p>
            <text:p text:style-name="common-al">
            <text:span text:style-name="nadrukvet">Zienswijzen</text:span>
          </text:p>
            <text:p text:style-name="common-al">Binnen de inzagetermijn kan eenieder zienswijzen over het ontwerpbesluit naar voren brengen via <text:a xlink:href="https://odnzkg.nl/loket/indienen-zienswijze/" xlink:type="simple">dit webformulier.</text:a> Uw persoonsgegevens zullen niet openbaar worden gemaakt. Een schriftelijke zienswijze stuurt u aan de Omgevingsdienst Noordzeekanaalgebied, Regiebureau, Ebbehout 31, 1507 EA, Zaandam.</text:p>
            <text:p text:style-name="common-al">Heeft u een vraag over deze zaak of wilt u mondelinge zienswijzen naar voren brengen dan kunt u gebruik maken van <text:a xlink:href="https://odnzkg.nl/loket/contactformulier/" xlink:type="simple">dit webformulier.</text:a> Er wordt dan contact met u opgenomen.</text:p>
            <text:p text:style-name="last-al">Naar aanleiding van recente uitspraken van de rechter wijzen wij op het volgende: Als u belanghebbende bent bij dit besluit kunt u ook beroep instellen, als u geen zienswijze heeft ingediend tegen het ontwerp van dit besluit. Het indienen van een zienswijze is wel aan te bevelen, zodat wij uw zienswijze kunnen betrekken bij het definitieve besluit. Als u geen belanghebbende bent bij dit besluit kunt u alleen beroep instellen tegen het uiteindelijke besluit als u een zienswijze heeft ingediend tegen het ontwerp van di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3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9766653</meta:user-defined>
    <meta:user-defined meta:name="DCTERMS.abstract">aanvragen van een revisievergun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effectgebied">Cirkel</meta:user-defined>
    <meta:user-defined meta:name="DC.title">Ontwerpbesluit ter inzage gelegd - Petroleumhavenweg 48 Amsterdam - Revisievergunning milieu en Watervergunning voor brengen stoffen in en onttrekken oppervlaktewater aan Petroleumhaven - VARO Energy Tankstorage B.V.</meta:user-defined>
    <meta:user-defined meta:name="DCTERMS.W3CDTF/DCTERMS.available">2026-08-24</meta:user-defined>
    <meta:user-defined meta:name="DCTERMS.W3CDTF/OVERHEIDop.jaargang">2026</meta:user-defined>
    <meta:user-defined meta:name="OVERHEIDop.publicationIssue">14372</meta:user-defined>
    <meta:user-defined meta:name="OVERHEIDop.PrbID/DC.identifier">prb-2026-14372</meta:user-defined>
    <meta:user-defined meta:name="OVERHEIDop.versieInformatie"/>
  </office:meta>
</office:document-meta>
</file>