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- en fauna-activiteit locatie Middelkampseweg 5 te Ga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- en fauna-activiteit voor het slopen van een manege en het realiseren van een autobedrijf, waarbij verblijfplaatsen en/of leefgebied van huismus, gewone dwergvleermuis, bunzing en steenuil verdwijnt of wordt verstoord en gemitigeerd moet worden. 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286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2864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3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flora- en fauna-activiteit locatie Middelkampseweg 5 te Gameren</meta:user-defined>
    <meta:user-defined meta:name="OVERHEIDop.datumEindeReactietermijn">2026-10-05</meta:user-defined>
    <meta:user-defined meta:name="OVERHEIDop.TilID/OVERHEIDop.terinzageleggingOP">til-2026-33284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366</meta:user-defined>
    <meta:user-defined meta:name="OVERHEIDop.PrbID/DC.identifier">prb-2026-14366</meta:user-defined>
    <meta:user-defined meta:name="OVERHEIDop.versieInformatie"/>
  </office:meta>
</office:document-meta>
</file>