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40d39b08-ed0a-416d-98dd-2ce904dc4804.png" manifest:media-type="image/png"/>
  <manifest:file-entry manifest:full-path="Pictures/Schermafbeelding2026-08-20090526i147447b1-ace3-4a07-b9fc-92e10fc8e4c6.png" manifest:media-type="image/png"/>
  <manifest:file-entry manifest:full-path="Pictures/Schermafbeelding2026-08-20090613ic44d74fe-fc11-47f6-b8fa-fa283012264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2-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2-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1-2-3-25">
      <text:list-level-style-number style:num-format="" style:num-prefix="y." text:level="1" text:start-value="25">
        <style:list-level-properties text:min-label-width="10mm"/>
      </text:list-level-style-number>
      <text:list-level-style-number style:num-format="" style:num-prefix="y." text:level="2">
        <style:list-level-properties text:min-label-width="10mm" text:space-before="10mm"/>
      </text:list-level-style-number>
    </text:list-style>
    <text:list-style style:name="id1-3-2-2-1-3-4">
      <text:list-level-style-bullet text:bullet-char="0" text:level="1">
        <style:list-level-properties text:min-label-width="10mm"/>
      </text:list-level-style-bullet>
    </text:list-style>
    <text:list-style style:name="id1-3-2-2-1-3-4-1">
      <text:list-level-style-bullet text:bullet-char="0" text:level="1">
        <style:list-level-properties text:min-label-width="10mm"/>
      </text:list-level-style-bullet>
    </text:list-style>
    <text:list-style style:name="id1-3-2-2-1-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2-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5-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5-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5-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4-5-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5-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5-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3">
      <text:list-level-style-bullet text:bullet-char="-" text:level="1">
        <style:list-level-properties text:min-label-width="10mm"/>
      </text:list-level-style-bullet>
    </text:list-style>
    <text:list-style style:name="id1-3-2-2-3-4-2-3-1">
      <text:list-level-style-bullet text:bullet-char="-" text:level="1">
        <style:list-level-properties text:min-label-width="10mm"/>
      </text:list-level-style-bullet>
    </text:list-style>
    <text:list-style style:name="id1-3-2-2-3-4-2-3-2">
      <text:list-level-style-bullet text:bullet-char="-" text:level="1">
        <style:list-level-properties text:min-label-width="10mm"/>
      </text:list-level-style-bullet>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3">
      <text:list-level-style-bullet text:bullet-char="-" text:level="1">
        <style:list-level-properties text:min-label-width="10mm"/>
      </text:list-level-style-bullet>
    </text:list-style>
    <text:list-style style:name="id1-3-2-2-3-4-4-3-1">
      <text:list-level-style-bullet text:bullet-char="-" text:level="1">
        <style:list-level-properties text:min-label-width="10mm"/>
      </text:list-level-style-bullet>
    </text:list-style>
    <text:list-style style:name="id1-3-2-2-3-4-4-3-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4-4-3-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4-4-3-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4-4-3-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4-4-3-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3-4-4-3-2">
      <text:list-level-style-bullet text:bullet-char="-" text:level="1">
        <style:list-level-properties text:min-label-width="10mm"/>
      </text:list-level-style-bullet>
    </text:list-style>
    <text:list-style style:name="id1-3-2-2-3-4-4-3-3">
      <text:list-level-style-bullet text:bullet-char="-" text:level="1">
        <style:list-level-properties text:min-label-width="10mm"/>
      </text:list-level-style-bullet>
    </text:list-style>
    <text:list-style style:name="id1-3-2-2-3-4-4-3-4">
      <text:list-level-style-bullet text:bullet-char="-" text:level="1">
        <style:list-level-properties text:min-label-width="10mm"/>
      </text:list-level-style-bullet>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3-1-4">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5-3-1-4-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5-3-1-4-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5-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5-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5-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5-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6">
      <text:list-level-style-bullet text:bullet-char="0" text:level="1">
        <style:list-level-properties text:min-label-width="10mm"/>
      </text:list-level-style-bullet>
    </text:list-style>
    <text:list-style style:name="id1-3-2-5-36-1">
      <text:list-level-style-bullet text:bullet-char="0" text:level="1">
        <style:list-level-properties text:min-label-width="10mm"/>
      </text:list-level-style-bullet>
    </text:list-style>
    <text:list-style style:name="id1-3-2-5-36-1-5">
      <text:list-level-style-bullet text:bullet-char="-" text:level="1">
        <style:list-level-properties text:min-label-width="10mm"/>
      </text:list-level-style-bullet>
    </text:list-style>
    <text:list-style style:name="id1-3-2-5-36-1-5-1">
      <text:list-level-style-bullet text:bullet-char="-" text:level="1">
        <style:list-level-properties text:min-label-width="10mm"/>
      </text:list-level-style-bullet>
    </text:list-style>
    <text:list-style style:name="id1-3-2-5-36-1-5-2">
      <text:list-level-style-bullet text:bullet-char="-" text:level="1">
        <style:list-level-properties text:min-label-width="10mm"/>
      </text:list-level-style-bullet>
    </text:list-style>
    <text:list-style style:name="id1-3-2-5-36-1-5-3">
      <text:list-level-style-bullet text:bullet-char="-" text:level="1">
        <style:list-level-properties text:min-label-width="10mm"/>
      </text:list-level-style-bullet>
    </text:list-style>
    <text:list-style style:name="id1-3-2-5-36-2">
      <text:list-level-style-bullet style:num-suffix="" text:bullet-char="​" text:level="1">
        <style:list-level-properties text:min-label-width="10mm"/>
      </text:list-level-style-bullet>
    </text:list-style>
    <text:list-style style:name="id1-3-2-5-3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6-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6-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3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6-6">
      <text:list-level-style-bullet style:num-suffix="" text:bullet-char="​" text:level="1">
        <style:list-level-properties text:min-label-width="10mm"/>
      </text:list-level-style-bullet>
    </text:list-style>
    <text:list-style style:name="id1-3-2-5-36-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3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6-7-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36-7-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36-7-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36-7-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5-3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6-7-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36-7-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3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36-8">
      <text:list-level-style-bullet style:num-suffix="" text:bullet-char="​" text:level="1">
        <style:list-level-properties text:min-label-width="10mm"/>
      </text:list-level-style-bullet>
    </text:list-style>
    <text:list-style style:name="id1-3-2-5-36-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36-1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36-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Beleidsregels met Bijlage en bijbehorende toelichting voor het verlenen van ontheffingen ingevolge artikel 87 Rvv voor het Verkeersbesluit voor de tijdelijke afsluiting van de Westerscheldetunnel en toeleidende wegen d.d. (hierna: “het Verkeersbesluit”); </text:p>
      <text:section text:name="regeling_id1-3-2" text:style-name="regeling">
        <text:section text:name="aanhef_id1-3-2-1" text:style-name="aanhef">
          <text:section text:name="preambule_id1-3-2-1-1" text:style-name="preambule">
            <text:p text:style-name="al">Het college van Gedeputeerde Staten van de Provincie Zeeland d.d. 18 augustus 2026;</text:p>
            <text:p text:style-name="al"/>
            <text:p text:style-name="al">Gelet op artikel 149 van de Wegenverkeerswet, artikel 87 van het Reglement Verkeersregels en verkeerstekens 1990, artikel 4:81 van de Algemene wet bestuursrecht, de Provinciewet en artikel 3.4 van de Tunnelwet Westerschelde;</text:p>
            <text:p text:style-name="al"/>
            <text:p text:style-name="al">Besluit de volgende beleidsregels vast te stellen met bijbehorende toelichting:</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Begripsomschrijvingen</text:p>
              <text:p text:style-name="al">In deze beleidsregels wordt verstaan onder:</text:p>
              <text:list text:style-name="id1-3-2-2-1-2-3">
                <text:list-item text:style-override="id1-3-2-2-1-2-3-1">
                  <text:number>a.</text:number>
                  <text:p text:style-name="al">Account: het door de aanvrager aan te maken account dat nodig is om in het Digitaal Portaal een (Doorlopende) Ontheffing aan te vragen.</text:p>
                </text:list-item>
                <text:list-item text:style-override="id1-3-2-2-1-2-3-2">
                  <text:number>b.</text:number>
                  <text:p text:style-name="al">Bijlage: fasering voor het aanvragen van Ontheffingen, zoals deze als bijlage 1 is opgenomen bij deze beleidsregels.</text:p>
                </text:list-item>
                <text:list-item text:style-override="id1-3-2-2-1-2-3-3">
                  <text:number>c.</text:number>
                  <text:p text:style-name="al">Capaciteit: de maximaal mogelijke Capaciteit per Tijdsblok voor de passages van motorvoertuigen door de Westerscheldetunnel.</text:p>
                </text:list-item>
                <text:list-item text:style-override="id1-3-2-2-1-2-3-4">
                  <text:number>d.</text:number>
                  <text:p text:style-name="al">Categorie: een van de op grond van artikel 1.2 ingestelde Hoofdcategorieën 1 tot en met 7, (geen subcategorieën).</text:p>
                </text:list-item>
                <text:list-item text:style-override="id1-3-2-2-1-2-3-5">
                  <text:number>e.</text:number>
                  <text:p text:style-name="al">College: het college van Gedeputeerde Staten van de Provincie Zeeland.</text:p>
                </text:list-item>
                <text:list-item text:style-override="id1-3-2-2-1-2-3-6">
                  <text:number>f.</text:number>
                  <text:p text:style-name="al">Digitaal Portaal/Digitale Portaal: het digitale systeem waarin de Capaciteit wordt bijgehouden en waarin aanvragen om ontheffing worden ingediend en geregistreerd, en van waaruit besluiten op aanvragen om ontheffing worden bekendgemaakt aan de aanvrager. </text:p>
                </text:list-item>
                <text:list-item text:style-override="id1-3-2-2-1-2-3-7">
                  <text:number>g.</text:number>
                  <text:p text:style-name="al">Doorlopende ontheffing: een via het Digitaal Portaal verkregen ontheffing voor een voertuig voor passage met een herhaalde toepassing met een of meer vaste tijdsblokken. </text:p>
                </text:list-item>
                <text:list-item text:style-override="id1-3-2-2-1-2-3-8">
                  <text:number>h.</text:number>
                  <text:p text:style-name="al">Exceptioneel transport: vervoer dat qua afmetingen (lengte, breedte, hoogte) of gewicht de wettelijke limieten overschrijdt, waardoor het niet met een standaard vrachtwagen vervoerd kan worden. </text:p>
                </text:list-item>
                <text:list-item text:style-override="id1-3-2-2-1-2-3-9">
                  <text:number>i.</text:number>
                  <text:p text:style-name="al">Fase(s): de in het Digitaal Portaal achtereenvolgens opengestelde Fases (1 tot en met 5) voor de verschillende Categorieën ten behoeve van het aanvragen van een (Doorlopende) Ontheffing.</text:p>
                </text:list-item>
                <text:list-item text:style-override="id1-3-2-2-1-2-3-10">
                  <text:number>j.</text:number>
                  <text:p text:style-name="al">‘First Come, first served’: het principe dat wordt toegepast bij de toekenningen van Ontheffingen in Fase 3 en Fase 4.</text:p>
                </text:list-item>
                <text:list-item text:style-override="id1-3-2-2-1-2-3-11">
                  <text:number>k.</text:number>
                  <text:p text:style-name="al">Goederenvervoer: omvat alle activiteiten die gericht zijn op het fysiek transporteren van roerende zaken, grondstoffen of halffabricaten van een verzender naar een ontvanger.</text:p>
                </text:list-item>
                <text:list-item text:style-override="id1-3-2-2-1-2-3-12">
                  <text:number>l.</text:number>
                  <text:p text:style-name="al">Landbouwverkeer: verkeer bestaande uit motorvoertuigen, aanhangwagens en werktuigen die hoofdzakelijk worden gebruikt ten behoeve van agrarische bedrijfsuitoefening, waaronder landbouw, veeteelt, tuinbouw, akkerbouw en daaraan ondergeschikte activiteiten, voor zover deze vervoersbewegingen rechtstreeks samenhangen met de bedrijfsvoering.</text:p>
                </text:list-item>
                <text:list-item text:style-override="id1-3-2-2-1-2-3-13">
                  <text:number>m.</text:number>
                  <text:p text:style-name="al">Loting: het systeem van loting tussen de aanvragen in Fase 1 en 2, in het geval in de betreffende Fase te veel aanvragen voor Ontheffingen zijn voor hetzelfde Tijdsblok.</text:p>
                </text:list-item>
                <text:list-item text:style-override="id1-3-2-2-1-2-3-14">
                  <text:number>n.</text:number>
                  <text:p text:style-name="al">Mandaat: de door het College aan de gemandateerde bevoegdheid tot het verlenen van Ontheffingen op basis van de in deze beleidsregels vastgestelde Toedelingscriteria.</text:p>
                </text:list-item>
                <text:list-item text:style-override="id1-3-2-2-1-2-3-15">
                  <text:number>o.</text:number>
                  <text:p text:style-name="al">Motorvoertuig: alle gemotoriseerde voertuigen behalve bromfietsen, fietsen met trapondersteuning en gehandicaptenvoertuigen.</text:p>
                </text:list-item>
                <text:list-item text:style-override="id1-3-2-2-1-2-3-16">
                  <text:number>p.</text:number>
                  <text:p text:style-name="al">Ontheffing: een digitaal en/of schriftelijk besluit van het College waarmee, al dan niet onder voorwaarden en in de gevallen zoals geregeld in deze beleidsregels, ontheffing wordt verleend van het Verkeersbesluit Westerscheldetunnel voor een passage/rit.</text:p>
                </text:list-item>
                <text:list-item text:style-override="id1-3-2-2-1-2-3-17">
                  <text:number>q.</text:number>
                  <text:p text:style-name="al">Ontheffinghouder: de houder van een Ontheffing.</text:p>
                </text:list-item>
                <text:list-item text:style-override="id1-3-2-2-1-2-3-18">
                  <text:number>r.</text:number>
                  <text:p text:style-name="al">Overcapaciteit: de in een Categorie niet benutte Capaciteit per Tijdsblok die incidenteel of voor een langere periode aan andere Categorieën kan worden toebedeeld met inachtneming van de rangorde en de overige beleidsregels. </text:p>
                </text:list-item>
                <text:list-item text:style-override="id1-3-2-2-1-2-3-19">
                  <text:number>s.</text:number>
                  <text:p text:style-name="al">Spitsuren: uren op werkdagen gedurende de ochtendspits (tussen 05:30 uur en 9.30 uur) en de avondspits (tussen 14:30 uur en 18.30 uur).</text:p>
                </text:list-item>
                <text:list-item text:style-override="id1-3-2-2-1-2-3-20">
                  <text:number>t.</text:number>
                  <text:p text:style-name="al">Toebedeelde Capaciteit: de per Fase op basis van deze beleidsregels voor de Categorieën 1 tot en met 7 per Tijdsblok op voorhand toebedeelde Capaciteit.</text:p>
                </text:list-item>
                <text:list-item text:style-override="id1-3-2-2-1-2-3-21">
                  <text:number>u.</text:number>
                  <text:p text:style-name="al">Toedelingscriteria: de criteria die in het Digitaal Portaal worden gehanteerd bij het aanmaken van een Account, om in aanmerking te komen voor een Categorie, ten behoeve van de aanvraag van een Ontheffing. </text:p>
                </text:list-item>
                <text:list-item text:style-override="id1-3-2-2-1-2-3-22">
                  <text:number>v.</text:number>
                  <text:p text:style-name="al">Tijdsblok: het tijdsblok dat geldt voor een passage door de Westerscheldetunnel.</text:p>
                </text:list-item>
                <text:list-item text:style-override="id1-3-2-2-1-2-3-23">
                  <text:number>w.</text:number>
                  <text:p text:style-name="al">Toelichting: de toelichting bij deze beleidsregels, welke toelichting integraal onderdeel uitmaakt van deze beleidsregels.</text:p>
                </text:list-item>
                <text:list-item text:style-override="id1-3-2-2-1-2-3-24">
                  <text:number>x.</text:number>
                  <text:p text:style-name="al">Voorrangsroute: de daarvoor aangewezen route waarop de Motorvoertuigen van Categorie 0, 1, 2, 3A en 6 mogen rijden.</text:p>
                </text:list-item>
                <text:list-item text:style-override="id1-3-2-2-1-2-3-25">
                  <text:number>y.</text:number>
                  <text:p text:style-name="al">Vrachtverkeer: de eerder door de N.V. Westerscheldetunnel aangewezen Categorieën (vracht)voertuigen die niet vrijgesteld zijn van tolheffing. </text:p>
                </text:list-item>
              </text:list>
            </text:section>
            <text:section text:name="artikel_id1-3-2-2-1-3" text:style-name="artikel">
              <text:p text:style-name="artikel_kop_titel"><text:span text:style-name="artikel_kop_label">Artikel</text:span> <text:span text:style-name="artikel_kop_nr">1.2</text:span> Categorieën</text:p>
              <text:p text:style-name="al">In deze beleidsregels worden de volgende Categorieën voertuigen/transporten naar rangorde onderscheiden:</text:p>
              <text:p text:style-name="al"/>
              <text:list text:style-name="id1-3-2-2-1-3-4">
                <text:list-item text:style-override="id1-3-2-2-1-3-4-1">
                  <text:number>0.</text:number>
                  <text:p text:style-name="al">
                  <text:span text:style-name="nadrukvet">Vrijgesteld op grond van art. 91 Rvv</text:span>
                </text:p>
                  <text:p text:style-name="al">Voorrangsvoertuigen die geen Ontheffing nodig hebben, gelet op de vrijstelling van art. 91 Rvv (blauw licht). </text:p>
                </text:list-item>
                <text:list-item text:style-override="id1-3-2-2-1-3-4-2">
                  <text:number>1.</text:number>
                  <text:p text:style-name="al">
                  <text:span text:style-name="nadrukvet">Noodzakelijke en onvoorziene spoedtransporten, niet behorende tot Categorie 0 in verband met vervoer voor acute (ver)storingen en/of acute hulp, zijnde: </text:span>
                </text:p>
                  <text:list text:style-name="id1-3-2-2-1-3-4-2-3">
                    <text:list-item text:style-override="id1-3-2-2-1-3-4-2-3-1">
                      <text:number>o</text:number>
                      <text:p text:style-name="al">Zorg met spoed (o.a. spoedarts/psychiater, huisarts, verloskundige, crisisinterventies in jeugdzorg en GGZ, de uitvoering van urgente gerechtelijke taken en acute zorg in het kader van familieomstandigheden en acute zorg in het kader van dierenwelzijn.</text:p>
                    </text:list-item>
                    <text:list-item text:style-override="id1-3-2-2-1-3-4-2-3-2">
                      <text:number>o</text:number>
                      <text:p text:style-name="al">Storingen aan openbare infrastructuur en storings- en of beveiligingsdiensten in de (proces)industrie (Seveso-bedrijven), instellingen etc. </text:p>
                    </text:list-item>
                    <text:list-item text:style-override="id1-3-2-2-1-3-4-2-3-3">
                      <text:number>o</text:number>
                      <text:p text:style-name="al">Calamiteitenaannemers voor het verhelpen van verstoringen van weg- en waterverkeer (bruggen, sluizen, tunnels, wegen en sporen). </text:p>
                    </text:list-item>
                    <text:list-item text:style-override="id1-3-2-2-1-3-4-2-3-4">
                      <text:number>o</text:number>
                      <text:p text:style-name="al">Calamiteitenoproep bij incidenten.</text:p>
                    </text:list-item>
                    <text:list-item text:style-override="id1-3-2-2-1-3-4-2-3-5">
                      <text:number>o</text:number>
                      <text:p text:style-name="al">Herpositionering van voorrangsvoertuigen nadien.</text:p>
                    </text:list-item>
                    <text:list-item text:style-override="id1-3-2-2-1-3-4-2-3-6">
                      <text:number>o</text:number>
                      <text:p text:style-name="al">Loodsen in het kader van het voldoen aan de wettelijke verplichting voor het verrichten van loodsdiensten.</text:p>
                    </text:list-item>
                    <text:list-item text:style-override="id1-3-2-2-1-3-4-2-3-7">
                      <text:number>o</text:number>
                      <text:p text:style-name="al">Voertuigen weginspecteurs N.V. Westerscheldetunnel.</text:p>
                    </text:list-item>
                  </text:list>
                </text:list-item>
                <text:list-item text:style-override="id1-3-2-2-1-3-4-3">
                  <text:number>2.</text:number>
                  <text:p text:style-name="al">
                  <text:span text:style-name="nadrukvet">Door of namens de Provincie Zeeland georganiseerd Pendelvervoer </text:span>
                </text:p>
                </text:list-item>
                <text:list-item text:style-override="id1-3-2-2-1-3-4-4">
                  <text:number>3.</text:number>
                  <text:p text:style-name="al">
                  <text:span text:style-name="nadrukvet">Collectief personenvervoer anders dan Categorie 2.</text:span>
                </text:p>
                  <text:list text:style-name="id1-3-2-2-1-3-4-4-3">
                    <text:list-item text:style-override="id1-3-2-2-1-3-4-4-3-1">
                      <text:number>A.</text:number>
                      <text:p text:style-name="al">Categorie 3A: werkgerelateerd collectief vervoer waarbij sprake is van ten minste 16 daadwerkelijk in het voertuig aanwezig zijnde passagiers.</text:p>
                    </text:list-item>
                    <text:list-item text:style-override="id1-3-2-2-1-3-4-4-3-2">
                      <text:number>B.</text:number>
                      <text:p text:style-name="al">Categorie 3B: werkgerelateerd collectief vervoer waarbij sprake is van ten minste 8 tot 15 daadwerkelijk in het voertuig aanwezig zijnde passagiers.</text:p>
                    </text:list-item>
                    <text:list-item text:style-override="id1-3-2-2-1-3-4-4-3-3">
                      <text:number>C.</text:number>
                      <text:p text:style-name="al">Categorie 3C: collectief vervoer ten behoeve van door een (sport)bond georganiseerde sportwedstrijd, of culturele activiteit, voor zover bij dit vervoer ten minste 8 passagiers daadwerkelijk in het voertuig aanwezig zijn ten tijde van de passage door de Westbuis en dit vervoer plaatsvindt tussen de avondspits en de ochtendspits of in het weekend.</text:p>
                    </text:list-item>
                  </text:list>
                </text:list-item>
                <text:list-item text:style-override="id1-3-2-2-1-3-4-5">
                  <text:number>4.</text:number>
                  <text:p text:style-name="al">
                  <text:span text:style-name="nadrukvet">Vrachtverkeer en Goederenvervoer met eindbestemming en/of vertrekpunt in de provincie Zeeland.</text:span>
                </text:p>
                  <text:list text:style-name="id1-3-2-2-1-3-4-5-3">
                    <text:list-item text:style-override="id1-3-2-2-1-3-4-5-3-1">
                      <text:number>a.</text:number>
                      <text:p text:style-name="al">Binnen en buiten de Spitsuren noodzakelijk Vrachtverkeer en Goederenvervoer:</text:p>
                      <text:list text:style-name="id1-3-2-2-1-3-4-5-3-1-3">
                        <text:list-item text:style-override="id1-3-2-2-1-3-4-5-3-1-3-1">
                          <text:number>i.</text:number>
                          <text:p text:style-name="al">met een strak tijdvenster (“precies op tijd”) en/of;</text:p>
                        </text:list-item>
                        <text:list-item text:style-override="id1-3-2-2-1-3-4-5-3-1-3-2">
                          <text:number>ii.</text:number>
                          <text:p text:style-name="al">waarbij normaliter geen buffer‑ of veiligheidsvoorraden voorhanden zijn bij de ontvanger en/of;</text:p>
                        </text:list-item>
                        <text:list-item text:style-override="id1-3-2-2-1-3-4-5-3-1-3-3">
                          <text:number>iii.</text:number>
                          <text:p text:style-name="al">waarbij sprake is van directe samenhang met keten‑ of productieafhankelijkheid (vertraging leidt tot stilstand of ernstige verstoring).</text:p>
                        </text:list-item>
                      </text:list>
                    </text:list-item>
                    <text:list-item text:style-override="id1-3-2-2-1-3-4-5-3-2">
                      <text:number>b.</text:number>
                      <text:p text:style-name="al">Buiten de Spitsuren:</text:p>
                      <text:list text:style-name="id1-3-2-2-1-3-4-5-3-2-3">
                        <text:list-item text:style-override="id1-3-2-2-1-3-4-5-3-2-3-1">
                          <text:number>i.</text:number>
                          <text:p text:style-name="al">Vrachtverkeer en Goederenvervoer waarbij maximaal 50% van de beschikbare Capaciteit aan het Vrachtverkeer wordt toebedeeld.</text:p>
                        </text:list-item>
                      </text:list>
                    </text:list-item>
                    <text:list-item text:style-override="id1-3-2-2-1-3-4-5-3-3">
                      <text:number>c.</text:number>
                      <text:p text:style-name="al">Exceptioneel transport. Gelet op de aard van deze voertuigen zal daarvoor ontheffing worden verleend voor een specifiek door of namens het College te bepalen tijdstip. </text:p>
                    </text:list-item>
                    <text:list-item text:style-override="id1-3-2-2-1-3-4-5-3-4">
                      <text:number>d.</text:number>
                      <text:p text:style-name="al">Landbouwverkeer. </text:p>
                    </text:list-item>
                  </text:list>
                </text:list-item>
                <text:list-item text:style-override="id1-3-2-2-1-3-4-6">
                  <text:number>5.</text:number>
                  <text:p text:style-name="al">
                  <text:span text:style-name="nadrukvet">Noodzakelijk vervoer anders dan Categorie 4, met aankomst of vertrek in de provincie Zeeland, waarbij geen gebruik gemaakt kan worden van Categorie 2 en 3.</text:span>
                </text:p>
                </text:list-item>
                <text:list-item text:style-override="id1-3-2-2-1-3-4-7">
                  <text:number>6.</text:number>
                  <text:p text:style-name="al">
                  <text:span text:style-name="nadrukvet">Zwaarwegende omstandigheden.</text:span>
                </text:p>
                </text:list-item>
                <text:list-item text:style-override="id1-3-2-2-1-3-4-8">
                  <text:number>7.</text:number>
                  <text:p text:style-name="al">
                  <text:span text:style-name="nadrukvet">Overig. </text:span>
                </text:p>
                </text:list-item>
              </text:list>
            </text:section>
            <text:section text:name="artikel_id1-3-2-2-1-4" text:style-name="artikel">
              <text:p text:style-name="artikel_kop_titel"><text:span text:style-name="artikel_kop_label">Artikel</text:span> <text:span text:style-name="artikel_kop_nr">1.3</text:span> Reikwijdte beleidsregels</text:p>
              <text:list text:style-name="id1-3-2-2-1-4-2">
                <text:list-item text:style-override="id1-3-2-2-1-4-2">
                  <text:number>1.</text:number>
                  <text:p text:style-name="al">Deze beleidsregels hebben betrekking op de bevoegdheid van het College Ontheffing te verlenen van het Verkeersbesluit Westerscheldetunnel.</text:p>
                </text:list-item>
                <text:list-item text:style-override="id1-3-2-2-1-4-3">
                  <text:number>2.</text:number>
                  <text:p text:style-name="al">Deze beleidsregels beschrijven de wijze waarop, de gevallen waarin en de voorwaarden waaronder het College in beginsel bereid is om in een Digitaal Portaal op basis van een specifiek daarop gerichte tijdelijk in Mandaat gegeven bevoegdheid, op aanvraag Ontheffing te (laten) verlenen van de geslotenverklaring van het Verkeersbesluit Westerscheldetunnel. In deze beleidsregels wordt aangegeven welke regels het College hierbij hanteert. Deze beleidsregels omvatten tevens de door het College te hanteren regels met betrekking tot het weigeren, intrekken, wijzigingen of vervallen van een Ontheffing. Bij deze beleidsregels hoort een Bijlage die betrekking heeft op de Fasering van de aanvragen en de wijze van verwerking, alsmede een Toelichting. Deze maakt integraal onderdeel uit van de beleidsregels.</text:p>
                </text:list-item>
                <text:list-item text:style-override="id1-3-2-2-1-4-4">
                  <text:number>3.</text:number>
                  <text:p text:style-name="al">Een aanvraag om Ontheffing wordt, met inachtneming van het overige in deze beleidsregels bepaalde, beoordeeld en behandeld in de daartoe opengestelde Fase en conform de rangorde van de Categorieën en de verdeling van de beschikbare Capaciteit gedurende de Spitsuren en daarbuiten. </text:p>
                </text:list-item>
                <text:list-item text:style-override="id1-3-2-2-1-4-5">
                  <text:number>4.</text:number>
                  <text:p text:style-name="al">Deze beleidsregels zijn niet van toepassing op voertuigen die zijn vrijgesteld van de geslotenverklaring: nood- en hulpdiensten en bedrijven die beschikken over een vrijstelling van één of meerdere bepalingen van het RVV (Categorie 0, art. 91 RVV);</text:p>
                </text:list-item>
              </text:list>
            </text:section>
            <text:p text:style-name="hoofdstuk_bottom"/>
          </text:section>
          <text:section text:name="hoofdstuk_id1-3-2-2-2" text:style-name="hoofdstuk">
            <text:p text:style-name="hoofdstuk_kop"><text:span text:style-name="label">Hoofdstuk</text:span> <text:span text:style-name="nr">2</text:span> Aanvraagprocedure</text:p>
            <text:section text:name="artikel_id1-3-2-2-2-2" text:style-name="artikel">
              <text:p text:style-name="artikel_kop_titel"><text:span text:style-name="artikel_kop_label">Artikel</text:span> <text:span text:style-name="artikel_kop_nr">2.1</text:span> Bij de aanvraag te voegen gegevens</text:p>
              <text:list text:style-name="id1-3-2-2-2-2-2">
                <text:list-item text:style-override="id1-3-2-2-2-2-2">
                  <text:number>1.</text:number>
                  <text:p text:style-name="al">Een aanvraag om Ontheffing wordt in de daartoe opengestelde Fase ingediend via het beschikbaar gestelde Digitale Portaal. Dit Portaal wordt in opvolgende Fases in verschillende termijnen (Fase 1 tot en met 5) opengesteld voor de behandeling van aanvragen voor Ontheffingen door aanvragers die in verschillende Categorieën vallen. Daartoe registreert de aanvrager een Account. Organisatie en instellingen dienen een Account aan te maken door middel van eHerkenning. Er mag en kan maar één Account per organisatie of instelling worden gemaakt, aan welk Account ook maar één e-mailadres gekoppeld wordt. </text:p>
                </text:list-item>
                <text:list-item text:style-override="id1-3-2-2-2-2-3">
                  <text:number>2.</text:number>
                  <text:p text:style-name="al">Een Ontheffing moet altijd op een kenteken van een Motorvoertuig aangevraagd worden. Het betreffende kenteken kan gewijzigd worden tot uiterlijk 4 (vier) uur voorafgaand aan de rit waarvoor de (Doorlopende) Ontheffing is verleend, met dien verstande dat de Categorie waarbinnen de Ontheffing was verleend, niet mag worden gewijzigd en de voertuigcategorie hetzelfde is. </text:p>
                </text:list-item>
              </text:list>
            </text:section>
            <text:section text:name="artikel_id1-3-2-2-2-3" text:style-name="artikel">
              <text:p text:style-name="artikel_kop_titel"><text:span text:style-name="artikel_kop_label">Artikel</text:span> <text:span text:style-name="artikel_kop_nr">2.2</text:span> Wijze van indienen van de aanvraag</text:p>
              <text:list text:style-name="id1-3-2-2-2-3-2">
                <text:list-item text:style-override="id1-3-2-2-2-3-2">
                  <text:number>1.</text:number>
                  <text:p text:style-name="al">Voor het aanvragen van een Ontheffing dient gebruik te worden gemaakt van het Digitale Portaal. Dit Digitale Portaal wordt in Fase 1 tot en met 5 opengesteld voor de te onderscheiden Categorieën onder voorwaarden van en met toepassing van deze beleidsregels. Met dit artikellid stelt het College tevens nadere indieningsvereisten als bedoeld in artikel 2:15, eerste lid, van de Awb en een formulier voor het indienen van een aanvraag als bedoeld artikel 4:4 van de Awb vast.</text:p>
                </text:list-item>
                <text:list-item text:style-override="id1-3-2-2-2-3-3">
                  <text:number>2.</text:number>
                  <text:p text:style-name="al">De aanvrager dient bij het aanvragen van de Ontheffing tevens te verklaren dat de aanvrager voldoet aan de beleidsregels en de vragen die ertoe strekken om te bepalen of de aanvraag voor der Ontheffing past in de daartoe aangegeven Categorie in het Digitaal Portaal naar waarheid heeft ingevuld. </text:p>
                </text:list-item>
                <text:list-item text:style-override="id1-3-2-2-2-3-4">
                  <text:number>3.</text:number>
                  <text:p text:style-name="al">Indien het College dit noodzakelijk acht, verstrekt de aanvrager aanvullende gegevens en bescheiden. De aanvrager is verplicht om op het eerste daartoe strekkende verzoek van het College om controle op de juistheid van de bij de aanvraag verstrekte informatie, per omgaande, dat wil zeggen binnen 2 (twee) werkdagen, de benodigde gegevens aan het College te verstrekken.</text:p>
                </text:list-item>
              </text:list>
            </text:section>
            <text:p text:style-name="hoofdstuk_bottom"/>
          </text:section>
          <text:section text:name="hoofdstuk_id1-3-2-2-3" text:style-name="hoofdstuk">
            <text:p text:style-name="hoofdstuk_kop"><text:span text:style-name="label">Hoofdstuk</text:span> <text:span text:style-name="nr">3</text:span> Criteria voor het verlenen van een Ontheffing, aanvragen per opengestelde Fases</text:p>
            <text:section text:name="artikel_id1-3-2-2-3-2" text:style-name="artikel">
              <text:p text:style-name="artikel_kop_titel"><text:span text:style-name="artikel_kop_label">Artikel</text:span> <text:span text:style-name="artikel_kop_nr">3.1</text:span> Fases</text:p>
              <text:p text:style-name="al">In het Digitaal Portaal zijn 5 Fases bepaald voor het aanvragen van Ontheffingen voor te onderscheiden Categorieën gedurende de verschillende periodes. De wijze waarop dit dient te geschieden is uitgewerkt in de paragraaf ‘Fasen voor het aanvragen van Ontheffingen’, zoals deze in de tabel en in de nadere uitwerking daarvan is opgenomen in de Bijlage, behorende bij deze beleidsregels.</text:p>
            </text:section>
            <text:section text:name="artikel_id1-3-2-2-3-3" text:style-name="artikel">
              <text:p text:style-name="artikel_kop_titel"><text:span text:style-name="artikel_kop_label">Artikel</text:span> <text:span text:style-name="artikel_kop_nr">3.2</text:span> Aanvragen Categorie 1</text:p>
              <text:p text:style-name="al">Voor aanvragen om een Ontheffing in Categorie 1 wordt, in het licht van de urgentie en de zwaarte van deze Categorie, de aanvraag in het Digitaal Portaal in principe beschouwd als een aanvraag voor het eerstvolgende haalbare Tijdsblok. De Ontheffing zal worden verleend vanuit de reserve Capaciteit. Voor deze aanvragen wordt het Digitaal Portaal vanaf 0.00 uur op 11 januari 2027 opengezet. </text:p>
            </text:section>
            <text:section text:name="artikel_id1-3-2-2-3-4" text:style-name="artikel">
              <text:p text:style-name="artikel_kop_titel"><text:span text:style-name="artikel_kop_label">Artikel</text:span> <text:span text:style-name="artikel_kop_nr">3.3</text:span> Toedelingscriteria voor Capaciteit bij Categorieën 2 tot en met 5 </text:p>
              <text:list text:style-name="id1-3-2-2-3-4-2">
                <text:list-item text:style-override="id1-3-2-2-3-4-2">
                  <text:number>1.</text:number>
                  <text:p text:style-name="al">Ten aanzien van de Categorieën 4 en 5 wordt op aanvraag daartoe bij het Digitale Portaal een Ontheffing voor één kenteken verleend, indien binnen de voor de betreffende Categorie per Tijdsblok Toebedeelde Capaciteit nog voldoende Capaciteit beschikbaar is, en indien de aanvrager, gelet op het bepaalde in artikel 2.1. en 2.2., naar waarheid onder meer heeft verklaard dat:</text:p>
                  <text:list text:style-name="id1-3-2-2-3-4-2-3">
                    <text:list-item text:style-override="id1-3-2-2-3-4-2-3-1">
                      <text:number>-</text:number>
                      <text:p text:style-name="al">de passage door de Westerscheldetunnel in een bepaald Tijdsblok noodzakelijk is voor de uitoefening van de werkzaamheden en;</text:p>
                    </text:list-item>
                    <text:list-item text:style-override="id1-3-2-2-3-4-2-3-2">
                      <text:number>-</text:number>
                      <text:p text:style-name="al">deze vervoersbeweging redelijkerwijs niet kan worden gerealiseerd door middel van pendel- of collectief vervoer als bedoeld in de Categorieën 2 of 3.</text:p>
                    </text:list-item>
                  </text:list>
                </text:list-item>
                <text:list-item text:style-override="id1-3-2-2-3-4-3">
                  <text:number>2.</text:number>
                  <text:p text:style-name="al">Ten aanzien van Categorie 2 (Pendelvervoer) wordt, op aanvraag, een Ontheffing voor één kenteken verleend indien het vervoer aantoonbaar door of namens de Provincie Zeeland georganiseerd is.</text:p>
                </text:list-item>
                <text:list-item text:style-override="id1-3-2-2-3-4-4">
                  <text:number>3.</text:number>
                  <text:p text:style-name="al">Aan motorvoertuigen die behoren tot Categorie 3 wordt, op aanvraag bij het daartoe ingestelde Digitaal Portaal, een Ontheffing voor één kenteken verleend indien:</text:p>
                  <text:list text:style-name="id1-3-2-2-3-4-4-3">
                    <text:list-item text:style-override="id1-3-2-2-3-4-4-3-1">
                      <text:number>-</text:number>
                      <text:p text:style-name="al">sprake is van georganiseerd collectief vervoer en:</text:p>
                      <text:list text:style-name="id1-3-2-2-3-4-4-3-1-3">
                        <text:list-item text:style-override="id1-3-2-2-3-4-4-3-1-3-1">
                          <text:number>o</text:number>
                          <text:p text:style-name="al">ten minste 8 passagiers daadwerkelijk in het voertuig aanwezig zijn ten tijde van de passage door de Westerscheldetunnel en;</text:p>
                        </text:list-item>
                        <text:list-item text:style-override="id1-3-2-2-3-4-4-3-1-3-2">
                          <text:number>o</text:number>
                          <text:p text:style-name="al">de begin- of eindbestemming in de provincie Zeeland is gelegen en;</text:p>
                        </text:list-item>
                        <text:list-item text:style-override="id1-3-2-2-3-4-4-3-1-3-3">
                          <text:number>o</text:number>
                          <text:p text:style-name="al">het woon-/werkverkeer betreft en;</text:p>
                        </text:list-item>
                        <text:list-item text:style-override="id1-3-2-2-3-4-4-3-1-3-4">
                          <text:number>o</text:number>
                          <text:p text:style-name="al">het collectief vervoer betreft voor personen voor wie, vanwege de aard van de werkzaamheden, thuiswerken aantoonbaar geen optie is;</text:p>
                        </text:list-item>
                      </text:list>
                    </text:list-item>
                    <text:list-item text:style-override="id1-3-2-2-3-4-4-3-2">
                      <text:number>-</text:number>
                      <text:p text:style-name="al">sprake is van georganiseerd collectief speciaal vervoer van personen die als gevolg van hun beperkingen niet in vervoer op basis van Categorie 2 vervoerd kunnen worden;</text:p>
                    </text:list-item>
                    <text:list-item text:style-override="id1-3-2-2-3-4-4-3-3">
                      <text:number>-</text:number>
                      <text:p text:style-name="al">vervoer plaatsvindt ten behoeve van door een (sport)bond georganiseerde sportwedstrijd, of culturele activiteit, voor zover bij dit vervoer ten minste 8 passagiers daadwerkelijk in het voertuig aanwezig zijn ten tijde van de passage door de Westerscheldetunnel en dit vervoer plaatsvindt tussen de avondspits en de ochtendspits of in het weekend (Categorie 3C).</text:p>
                    </text:list-item>
                    <text:list-item text:style-override="id1-3-2-2-3-4-4-3-4">
                      <text:number>-</text:number>
                      <text:p text:style-name="al">Voor de aanrijroute voor Categorie 3 wordt het volgende onderscheid gemaakt, waarbij voor Categorie 3A de aangewezen voorrangsroute geldt.</text:p>
                    </text:list-item>
                  </text:list>
                </text:list-item>
                <text:list-item text:style-override="id1-3-2-2-3-4-5">
                  <text:number>4.</text:number>
                  <text:p text:style-name="al">Tot Categorie 4 behoort in ieder geval, mits aantoonbaar:</text:p>
                  <text:list text:style-name="id1-3-2-2-3-4-5-3">
                    <text:list-item text:style-override="id1-3-2-2-3-4-5-3-1">
                      <text:number>a.</text:number>
                      <text:p text:style-name="al">Binnen en buiten de Spitsuren noodzakelijk Vrachtverkeer en Goederenvervoer: </text:p>
                      <text:list text:style-name="id1-3-2-2-3-4-5-3-1-3">
                        <text:list-item text:style-override="id1-3-2-2-3-4-5-3-1-3-1">
                          <text:number>i.</text:number>
                          <text:p text:style-name="al">met een strak tijdvenster (“precies op tijd”) en/of;</text:p>
                        </text:list-item>
                      </text:list>
                      <text:list text:style-name="id1-3-2-2-3-4-5-3-1-4">
                        <text:list-item text:style-override="id1-3-2-2-3-4-5-3-1-4-1">
                          <text:number>ii.</text:number>
                          <text:p text:style-name="al">waarbij normaliter geen buffer of veiligheidsvoorraden voorhanden zijn bij de ontvanger en/of;</text:p>
                        </text:list-item>
                        <text:list-item text:style-override="id1-3-2-2-3-4-5-3-1-4-2">
                          <text:number>iii.</text:number>
                          <text:p text:style-name="al">waarbij sprake is van directe samenhang met keten of productieafhankelijkheid (vertraging leidt tot stilstand of ernstige verstoring).</text:p>
                        </text:list-item>
                      </text:list>
                    </text:list-item>
                    <text:list-item text:style-override="id1-3-2-2-3-4-5-3-2">
                      <text:number>b.</text:number>
                      <text:p text:style-name="al">Buiten de Spitsuren:</text:p>
                      <text:list text:style-name="id1-3-2-2-3-4-5-3-2-3">
                        <text:list-item text:style-override="id1-3-2-2-3-4-5-3-2-3-1">
                          <text:number>i.</text:number>
                          <text:p text:style-name="al">Vrachtverkeer en Goederenvervoer waarbij maximaal 50% van de beschikbare Capaciteit aan het Vrachtverkeer wordt toebedeeld.</text:p>
                        </text:list-item>
                      </text:list>
                    </text:list-item>
                    <text:list-item text:style-override="id1-3-2-2-3-4-5-3-3">
                      <text:number>c.</text:number>
                      <text:p text:style-name="al">Exceptioneel transport. Gelet op de aard van deze voertuigen zal daarvoor ontheffing worden verleend voor een specifiek door of namens ons College te bepalen tijdstip. </text:p>
                    </text:list-item>
                    <text:list-item text:style-override="id1-3-2-2-3-4-5-3-4">
                      <text:number>d.</text:number>
                      <text:p text:style-name="al">Landbouwverkeer: Aanvragen voor landbouwverkeer worden overeenkomstig de bestaande procedure rechtstreeks door de N.V. Westerscheldetunnel behandeld. </text:p>
                    </text:list-item>
                  </text:list>
                </text:list-item>
                <text:list-item text:style-override="id1-3-2-2-3-4-6">
                  <text:number>5.</text:number>
                  <text:p text:style-name="al">Tot Categorie 5 behoort in ieder geval, mits aantoonbaar: </text:p>
                  <text:list text:style-name="id1-3-2-2-3-4-6-3">
                    <text:list-item text:style-override="id1-3-2-2-3-4-6-3-1">
                      <text:number>a.</text:number>
                      <text:p text:style-name="al">Vervoer waarbij het vervoermiddel een essentieel onderdeel is van de professionele activiteit (bijvoorbeeld marktkraamhouders, bezorgdiensten, koeriers) al dan niet vanwege noodzakelijk vervoer van bedrijfsmaterieel (bijvoorbeeld (onder)aannemers, hoveniersbedrijven, schilders).</text:p>
                    </text:list-item>
                    <text:list-item text:style-override="id1-3-2-2-3-4-6-3-2">
                      <text:number>b.</text:number>
                      <text:p text:style-name="al">Motorvoertuigen van bestuurders die werkzaam zijn in de zorg, waarbij het gebruik van het vervoermiddel essentieel is voor de taakuitoefening (bijvoorbeeld: thuisverpleging, kraamzorg, andere ambulante (thuis)zorg). </text:p>
                    </text:list-item>
                  </text:list>
                </text:list-item>
              </text:list>
            </text:section>
            <text:section text:name="artikel_id1-3-2-2-3-5" text:style-name="artikel">
              <text:p text:style-name="artikel_kop_titel"><text:span text:style-name="artikel_kop_label">Artikel</text:span> <text:span text:style-name="artikel_kop_nr">3.4</text:span> Doorlopende Ontheffing </text:p>
              <text:list text:style-name="id1-3-2-2-3-5-2">
                <text:list-item text:style-override="id1-3-2-2-3-5-2">
                  <text:number>1.</text:number>
                  <text:p text:style-name="al">Aan organisaties en instellingen die behoren tot de categorieën 4 en 5 kan bij het Digitale Portaal een Doorlopende Ontheffing onder de voorwaarden zoals deze zijn opgenomen in Bijlage (Fasen voor het aanvragen voor Ontheffingen) worden verleend voor een vastgesteld Tijdsblok op vastgestelde dagen voor één heen en/of weerrit, voor zover dit past binnen de per Tijdsblok vastgestelde Gereserveerde Capaciteit. De betrokken personen dienen werkzaam te zijn binnen de betreffende organisatie of instelling en te voldoen aan de voor deze Categorieën vastgestelde criteria zoals deze hierna zijn opgenomen in artikel 3.2. </text:p>
                </text:list-item>
                <text:list-item text:style-override="id1-3-2-2-3-5-3">
                  <text:number>2.</text:number>
                  <text:p text:style-name="al">Een aanvraag voor een Doorlopende Ontheffing kan uitsluitend worden ingediend gedurende de door het College aangegeven Fase 1. Na afloop van deze aanvraagperiode worden de aanvragen beoordeeld overeenkomstig deze beleidsregels.</text:p>
                </text:list-item>
              </text:list>
            </text:section>
            <text:section text:name="artikel_id1-3-2-2-3-6" text:style-name="artikel">
              <text:p text:style-name="artikel_kop_titel"><text:span text:style-name="artikel_kop_label">Artikel</text:span> <text:span text:style-name="artikel_kop_nr">3.5</text:span> Aanvragen Categorie 4 en 5 (geen Doorlopende Ontheffingen)</text:p>
              <text:list text:style-name="id1-3-2-2-3-6-2">
                <text:list-item text:style-override="id1-3-2-2-3-6-2">
                  <text:number>1.</text:number>
                  <text:p text:style-name="al">Voor zover het niet gaat om een aanvraag voor een Doorlopende Ontheffing wordt hiervoor op het door het College aangewezen moment Fase 2 en 3 in het Digitale Portaal opengesteld. In deze Fase 2 en 3 kunnen door organisaties en instellingen die vallen onder Categorie 4 en 5 aanvragen worden ingediend voor meerdere ontheffingen voor losse ritten onder de voorwaarden zoals deze zijn opgenomen in Bijlage (Fasen voor het aanvragen voor Ontheffingen). </text:p>
                </text:list-item>
              </text:list>
            </text:section>
            <text:section text:name="artikel_id1-3-2-2-3-7" text:style-name="artikel">
              <text:p text:style-name="artikel_kop_titel"><text:span text:style-name="artikel_kop_label">Artikel</text:span> <text:span text:style-name="artikel_kop_nr">3.6</text:span> Ontheffing wegens zwaarwegende omstandigheden (Categorie 6)</text:p>
              <text:list text:style-name="id1-3-2-2-3-7-2">
                <text:list-item text:style-override="id1-3-2-2-3-7-2">
                  <text:number>1.</text:number>
                  <text:p text:style-name="al">Het College kan te allen tijde besluiten om in geval van zwaarwegende omstandigheden een Ontheffing te verlenen voor uitzonderlijke gevallen die niet vallen onder Categorie 1. Of hiervan sprake is, staat ter beoordeling van het College.</text:p>
                </text:list-item>
                <text:list-item text:style-override="id1-3-2-2-3-7-3">
                  <text:number>2.</text:number>
                  <text:p text:style-name="al">Bij aanvragen die vallen in Categorie 6 wordt gekeken of het een spoedaanvraag is waarbij een onmiddellijke verplaatsing noodzakelijk is. Als dit het geval is, wordt de aanvraag overeenkomstig het eerste lid van dit artikel behandeld. Als er geen directe spoed is, wordt er, indien aanwezig, een beschikbaar Tijdsblok van een andere Categorie ingezet. Als deze er niet is, wordt de Ontheffing ook via de reserve Capaciteit verleend. </text:p>
                </text:list-item>
                <text:list-item text:style-override="id1-3-2-2-3-7-4">
                  <text:number>3.</text:number>
                  <text:p text:style-name="al">Voor deze bijzondere gevallen wordt op de website <text:a xlink:href="http://www.werkaandetunnel.nl" xlink:type="simple"><text:span text:style-name="nadrukondlijn">www.werkaandetunnel.nl</text:span></text:a> een aparte aanvraagprocedure opengesteld.</text:p>
                </text:list-item>
              </text:list>
            </text:section>
            <text:section text:name="artikel_id1-3-2-2-3-8" text:style-name="artikel">
              <text:p text:style-name="artikel_kop_titel"><text:span text:style-name="artikel_kop_label">Artikel</text:span> <text:span text:style-name="artikel_kop_nr">3.7</text:span> Aanvragen voor Categorie 7 (Overig)</text:p>
              <text:p text:style-name="al">Organisaties/instellingen en particulieren kunnen voor de gevallen die niet vallen onder de overige Categorieën, en daarmee vallen in Categorie 7 in de daartoe door het College opengestelde Fase 4 via hun Account een aanvraag via het Digitale Portaal indienen, op de wijze zoals is aangegeven in de Bijlage. </text:p>
            </text:section>
            <text:p text:style-name="hoofdstuk_bottom"/>
          </text:section>
          <text:section text:name="hoofdstuk_id1-3-2-2-4" text:style-name="hoofdstuk">
            <text:p text:style-name="hoofdstuk_kop"><text:span text:style-name="label">Hoofdstuk</text:span> <text:span text:style-name="nr">4</text:span> Voorschriften en beperkingen</text:p>
            <text:section text:name="artikel_id1-3-2-2-4-2" text:style-name="artikel">
              <text:p text:style-name="artikel_kop_titel"><text:span text:style-name="artikel_kop_label">Artikel</text:span> <text:span text:style-name="artikel_kop_nr">4.1</text:span> Voorschriften en beperkingen</text:p>
              <text:list text:style-name="id1-3-2-2-4-2-2">
                <text:list-item text:style-override="id1-3-2-2-4-2-2">
                  <text:number>1.</text:number>
                  <text:p text:style-name="al">De volgende voorschriften worden in elk geval aan de Ontheffing verbonden:</text:p>
                  <text:list text:style-name="id1-3-2-2-4-2-2-3">
                    <text:list-item text:style-override="id1-3-2-2-4-2-2-3-1">
                      <text:number>a.</text:number>
                      <text:p text:style-name="al">de Ontheffinghouder is verplicht om de geregistreerde gegevens in voorkomend geval onverwijld te actualiseren;</text:p>
                    </text:list-item>
                    <text:list-item text:style-override="id1-3-2-2-4-2-2-3-2">
                      <text:number>b.</text:number>
                      <text:p text:style-name="al">de Ontheffing mag slechts gebruikt worden ten behoeve van het doel waarvoor de Ontheffing is verleend;</text:p>
                    </text:list-item>
                    <text:list-item text:style-override="id1-3-2-2-4-2-2-3-3">
                      <text:number>c.</text:number>
                      <text:p text:style-name="al">de Ontheffinghouder mag de Ontheffing niet gebruiken of laten gebruiken voor meer dan het aantal Motorvoertuigen dat op grond van de verleende Ontheffing maximaal is toegestaan;</text:p>
                    </text:list-item>
                  </text:list>
                </text:list-item>
                <text:list-item text:style-override="id1-3-2-2-4-2-3">
                  <text:number>2.</text:number>
                  <text:p text:style-name="al">Het College kan aan een Ontheffing voorts nadere voorschriften en beperkingen verbinden die strekken tot:</text:p>
                  <text:list text:style-name="id1-3-2-2-4-2-3-3">
                    <text:list-item text:style-override="id1-3-2-2-4-2-3-3-1">
                      <text:number>a.</text:number>
                      <text:p text:style-name="al">het beschermen van de verkeersveiligheid;</text:p>
                    </text:list-item>
                    <text:list-item text:style-override="id1-3-2-2-4-2-3-3-2">
                      <text:number>b.</text:number>
                      <text:p text:style-name="al">het beschermen van weggebruikers en passagiers;</text:p>
                    </text:list-item>
                    <text:list-item text:style-override="id1-3-2-2-4-2-3-3-3">
                      <text:number>c.</text:number>
                      <text:p text:style-name="al">het verbeteren van de leefbaarheid en bereikbaarheid of</text:p>
                    </text:list-item>
                    <text:list-item text:style-override="id1-3-2-2-4-2-3-3-4">
                      <text:number>d.</text:number>
                      <text:p text:style-name="al">de handhaving van de Wegenverkeerswet 1994 en de daarop gebaseerde besluiten.</text:p>
                    </text:list-item>
                  </text:list>
                </text:list-item>
              </text:list>
            </text:section>
            <text:section text:name="artikel_id1-3-2-2-4-3" text:style-name="artikel">
              <text:p text:style-name="artikel_kop_titel"><text:span text:style-name="artikel_kop_label">Artikel</text:span> <text:span text:style-name="artikel_kop_nr">4.2</text:span> Gegevens Ontheffing en bewijs</text:p>
              <text:list text:style-name="id1-3-2-2-4-3-2">
                <text:list-item text:style-override="id1-3-2-2-4-3-2">
                  <text:number>1.</text:number>
                  <text:p text:style-name="al">Op een Ontheffing staan in ieder geval de volgende gegevens:</text:p>
                  <text:list text:style-name="id1-3-2-2-4-3-2-3">
                    <text:list-item text:style-override="id1-3-2-2-4-3-2-3-1">
                      <text:number>a.</text:number>
                      <text:p text:style-name="al">het kenteken waarop de Ontheffing is verleend;</text:p>
                    </text:list-item>
                    <text:list-item text:style-override="id1-3-2-2-4-3-2-3-2">
                      <text:number>b.</text:number>
                      <text:p text:style-name="al">de tijdstippen op een dag waarvoor de Ontheffing geldt;</text:p>
                    </text:list-item>
                    <text:list-item text:style-override="id1-3-2-2-4-3-2-3-3">
                      <text:number>c.</text:number>
                      <text:p text:style-name="al">de aan de Ontheffing verbonden voorschriften en beperkingen.</text:p>
                    </text:list-item>
                  </text:list>
                </text:list-item>
              </text:list>
            </text:section>
            <text:section text:name="artikel_id1-3-2-2-4-4" text:style-name="artikel">
              <text:p text:style-name="artikel_kop_titel"><text:span text:style-name="artikel_kop_label">Artikel</text:span> <text:span text:style-name="artikel_kop_nr">4.3</text:span> Verwerken van gegevens</text:p>
              <text:list text:style-name="id1-3-2-2-4-4-2">
                <text:list-item text:style-override="id1-3-2-2-4-4-2">
                  <text:number>1.</text:number>
                  <text:p text:style-name="al">Het College verwerkt uitsluitend de noodzakelijke gegevens van de aanvrager respectievelijk Ontheffinghouder voor het verlenen van Ontheffingen en het uitoefenen van het toezicht op het gebruik van verleende Ontheffingen en bewaart deze gegevens niet langer dan noodzakelijk voor het doel waarvoor deze zijn verstrekt overeenkomstig de termijnen van de provinciale selectielijst op grond van de Archiefwet. </text:p>
                </text:list-item>
                <text:list-item text:style-override="id1-3-2-2-4-4-3">
                  <text:number>2.</text:number>
                  <text:p text:style-name="al">Het College kan, indien en voor zover daartoe aanleiding bestaat, besluiten tot het stellen van nadere regels ter bescherming van persoonsgegevens. </text:p>
                </text:list-item>
              </text:list>
            </text:section>
            <text:section text:name="artikel_id1-3-2-2-4-5" text:style-name="artikel">
              <text:p text:style-name="artikel_kop_titel"><text:span text:style-name="artikel_kop_label">Artikel</text:span> <text:span text:style-name="artikel_kop_nr">4.4</text:span> Weigeren, intrekken, wijzigen of vervallen van de Ontheffing</text:p>
              <text:list text:style-name="id1-3-2-2-4-5-2">
                <text:list-item text:style-override="id1-3-2-2-4-5-2">
                  <text:number>1.</text:number>
                  <text:p text:style-name="al">Het College kan een Ontheffing weigeren indien:</text:p>
                  <text:list text:style-name="id1-3-2-2-4-5-2-3">
                    <text:list-item text:style-override="id1-3-2-2-4-5-2-3-1">
                      <text:number>a.</text:number>
                      <text:p text:style-name="al">de aanvraag om Ontheffing niet voldoet aan de criteria voor de Categorieën zoals genoemd in deze beleidsregels;</text:p>
                    </text:list-item>
                    <text:list-item text:style-override="id1-3-2-2-4-5-2-3-2">
                      <text:number>b.</text:number>
                      <text:p text:style-name="al">uit het Digitale Portaal blijkt dat het aantal Ontheffingen voor de betreffende categorie voor het betreffende Tijdsblok niet meer voorhanden is c.q. in geval van Loting de aanvraag buiten de Loting is gevallen en daardoor niet gehonoreerd kan worden;</text:p>
                    </text:list-item>
                    <text:list-item text:style-override="id1-3-2-2-4-5-2-3-3">
                      <text:number>c.</text:number>
                      <text:p text:style-name="al">aannemelijk is dat aanvrager niet voldoet aan (overige) wettelijke bepalingen; </text:p>
                    </text:list-item>
                    <text:list-item text:style-override="id1-3-2-2-4-5-2-3-4">
                      <text:number>d.</text:number>
                      <text:p text:style-name="al">dat naar het oordeel van het College nodig is vanwege redenen van openbaar belang, het belang van een goede doorstroming van het verkeer of de verkeersveiligheid.</text:p>
                    </text:list-item>
                  </text:list>
                </text:list-item>
                <text:list-item text:style-override="id1-3-2-2-4-5-3">
                  <text:number>2.</text:number>
                  <text:p text:style-name="al">De Ontheffing kan worden ingetrokken of gewijzigd indien:</text:p>
                  <text:list text:style-name="id1-3-2-2-4-5-3-3">
                    <text:list-item text:style-override="id1-3-2-2-4-5-3-3-1">
                      <text:number>a.</text:number>
                      <text:p text:style-name="al">de Ontheffinghouder daartoe verzoekt;</text:p>
                    </text:list-item>
                    <text:list-item text:style-override="id1-3-2-2-4-5-3-3-2">
                      <text:number>b.</text:number>
                      <text:p text:style-name="al">ter verkrijging van de Ontheffing onjuiste gegevens zijn verstrekt;</text:p>
                    </text:list-item>
                    <text:list-item text:style-override="id1-3-2-2-4-5-3-3-3">
                      <text:number>c.</text:number>
                      <text:p text:style-name="al">er zich een wijziging voordoet in een van de omstandigheden die relevant zijn voor het verlenen van de Ontheffing;</text:p>
                    </text:list-item>
                    <text:list-item text:style-override="id1-3-2-2-4-5-3-3-4">
                      <text:number>d.</text:number>
                      <text:p text:style-name="al">de aan de Ontheffing verbonden voorschriften of beperkingen niet worden nagekomen;</text:p>
                    </text:list-item>
                    <text:list-item text:style-override="id1-3-2-2-4-5-3-3-5">
                      <text:number>e.</text:number>
                      <text:p text:style-name="al">sprake is van misbruik of een ander gebruik van de Ontheffing dan waarvoor deze is bedoeld;</text:p>
                    </text:list-item>
                    <text:list-item text:style-override="id1-3-2-2-4-5-3-3-6">
                      <text:number>f.</text:number>
                      <text:p text:style-name="al">de Ontheffing valselijk is opgemaakt of vervalst is met het oogmerk om deze echt en onvervalst te (laten) gebruiken;</text:p>
                    </text:list-item>
                    <text:list-item text:style-override="id1-3-2-2-4-5-3-3-7">
                      <text:number>g.</text:number>
                      <text:p text:style-name="al">blijkt dat een aanvrager herhaaldelijk geen gebruik maakt van aangevraagde Ontheffingen (herhaaldelijke no-show zonder redelijke grond);</text:p>
                    </text:list-item>
                    <text:list-item text:style-override="id1-3-2-2-4-5-3-3-8">
                      <text:number>h.</text:number>
                      <text:p text:style-name="al">ter handhaving van de Wegenverkeerswet 1994 en de daarop gebaseerde besluiten’;</text:p>
                    </text:list-item>
                    <text:list-item text:style-override="id1-3-2-2-4-5-3-3-9">
                      <text:number>i.</text:number>
                      <text:p text:style-name="al">om andere redenen van openbaar belang en</text:p>
                    </text:list-item>
                    <text:list-item text:style-override="id1-3-2-2-4-5-3-3-10">
                      <text:number>j.</text:number>
                      <text:p text:style-name="al">in geval van een calamiteit, storing of andere omstandigheid waardoor een rit door de Westerscheldetunnel tijdelijk onmogelijk is. In dat geval kan het College, afhankelijk van de omstandigheden, de verleende Ontheffingen voor ritten gedurende een of meer Tijdsblokken wijzigen om daar voor in de plaats -indien en voor zover dat mogelijk is- een of meer vervangend Tijdsblokken aanwijzen dan wel de door het incident getroffen Ontheffingen intrekken;</text:p>
                    </text:list-item>
                  </text:list>
                </text:list-item>
                <text:list-item text:style-override="id1-3-2-2-4-5-4">
                  <text:number>3.</text:number>
                  <text:p text:style-name="al">De Ontheffing wordt verleend onder de voorwaarde dat deze vervalt:</text:p>
                  <text:list text:style-name="id1-3-2-2-4-5-4-3">
                    <text:list-item text:style-override="id1-3-2-2-4-5-4-3-1">
                      <text:number>a.</text:number>
                      <text:p text:style-name="al">bij het overlijden of faillissement van de Ontheffinghouder;</text:p>
                    </text:list-item>
                    <text:list-item text:style-override="id1-3-2-2-4-5-4-3-2">
                      <text:number>b.</text:number>
                      <text:p text:style-name="al">wanneer het Verkeersbesluit Westerscheldetunnel, waarvoor de Ontheffing is verleend, wordt ingetrokken.</text:p>
                    </text:list-item>
                  </text:list>
                </text:list-item>
                <text:list-item text:style-override="id1-3-2-2-4-5-5">
                  <text:number>4.</text:number>
                  <text:p text:style-name="al">Indien de Ontheffing wordt ingetrokken op grond van lid 2, onder f, g of h van dit artikel, wordt gedurende de oorspronkelijke looptijd van de Ontheffing geen nieuwe Ontheffing verleend. Indien de Ontheffing ten tijde van de constatering van de grond voor intrekking reeds is geëindigd, kan het College besluiten gedurende een nader vast te stellen periode geen nieuwe Ontheffing te verlenen. </text:p>
                </text:list-item>
              </text:list>
            </text:section>
            <text:p text:style-name="hoofdstuk_bottom"/>
          </text:section>
          <text:section text:name="hoofdstuk_id1-3-2-2-5" text:style-name="hoofdstuk">
            <text:p text:style-name="hoofdstuk_kop"><text:span text:style-name="label">Hoofdstuk</text:span> <text:span text:style-name="nr">5</text:span> Overige bepalingen</text:p>
            <text:section text:name="artikel_id1-3-2-2-5-2" text:style-name="artikel">
              <text:p text:style-name="artikel_kop_titel"><text:span text:style-name="artikel_kop_label">Artikel</text:span> <text:span text:style-name="artikel_kop_nr">5.1</text:span> Hardheidsclausule</text:p>
              <text:p text:style-name="al">Het College handelt overeenkomstig deze beleidsregels, tenzij dat voor een of meer belanghebbenden nadelige gevolgen zou hebben die wegens bijzondere omstandigheden onevenredig zijn in verhouding tot de met de beleidsregels te dienen doelen.</text:p>
            </text:section>
            <text:section text:name="artikel_id1-3-2-2-5-3" text:style-name="artikel">
              <text:p text:style-name="artikel_kop_titel"><text:span text:style-name="artikel_kop_label">Artikel</text:span> <text:span text:style-name="artikel_kop_nr">5.2</text:span> Citeertitel</text:p>
              <text:p text:style-name="al">De beleidsregels worden aangehaald als: “Beleidsregels voor het verlenen van ontheffingen ingevolge artikel 87 Rvv voor het Verkeersbesluit voor de tijdelijke afsluiting van de Westerscheldetunnel en toeleidende wegen”</text:p>
            </text:section>
            <text:section text:name="artikel_id1-3-2-2-5-4" text:style-name="artikel">
              <text:p text:style-name="artikel_kop_titel"><text:span text:style-name="artikel_kop_label">Artikel</text:span> <text:span text:style-name="artikel_kop_nr">5.3</text:span> Inwerkingtreding</text:p>
              <text:p text:style-name="al">Deze beleidsregels treden in werking één dag na de bekendmaking en gelden gedurende de werking van het Verkeerbesluit voor de tijdelijke afsluiting van de Westerscheldetunnel en toeleidende wegen.</text:p>
            </text:section>
            <text:p text:style-name="hoofdstuk_bottom"/>
          </text:section>
        </text:section>
        <text:section text:name="regeling-sluiting_id1-3-2-3" text:style-name="regeling-sluiting">
          <text:section text:name="ondertekening_id1-3-2-3-1">
            <text:p><text:span text:style-name="functie">GEDEPUTEERDE STATEN VAN ZEELAND,</text:span></text:p>
          </text:section>
          <text:section text:name="ondertekening_id1-3-2-3-2">
            <text:p><text:span text:style-name="functie"/></text:p>
          </text:section>
          <text:section text:name="ondertekening_id1-3-2-3-3">
            <text:p><text:span text:style-name="functie">H.M. de Jonge, voorzitter</text:span></text:p>
          </text:section>
          <text:section text:name="ondertekening_id1-3-2-3-4">
            <text:p><text:span text:style-name="functie"/></text:p>
          </text:section>
          <text:section text:name="ondertekening_id1-3-2-3-5">
            <text:p><text:span text:style-name="functie">Drs. M.C.J. Franken, secretaris</text:span></text:p>
          </text:section>
          <text:section text:name="ondertekening_id1-3-2-3-6">
            <text:p><text:span text:style-name="functie"/></text:p>
          </text:section>
          <text:section text:name="ondertekening_id1-3-2-3-7">
            <text:p><text:span text:style-name="functie">Bijlage ‘Fasen voor het aanvragen van Ontheffingen’</text:span></text:p>
          </text:section>
          <text:section text:name="ondertekening_id1-3-2-3-8">
            <text:p><text:span text:style-name="functie"/></text:p>
          </text:section>
          <text:section text:name="ondertekening_id1-3-2-3-9">
            <text:p><text:span text:style-name="functie">Toelichting bij de beleidsregels, inclusief bijlage</text:span></text:p>
          </text:section>
          <text:section text:name="ondertekening_id1-3-2-3-10">
            <text:p><text:span text:style-name="functie"/></text:p>
          </text:section>
          <text:section text:name="ondertekening_id1-3-2-3-11">
            <text:p><text:span text:style-name="functie">Deze beleidsregels zijn op grond van artikel 8.3 Awb niet vatbaar voor bezwaar of beroep. </text:span></text:p>
          </text:section>
        </text:section>
        <text:section text:name="bijlage_id1-3-2-4" text:style-name="bijlage">
          <text:p text:style-name="bijlage_top"/>
          <text:p text:style-name="hoofdstuk_kop"><text:span text:style-name="label">Bijlage:</text:span> 
            <text:span text:style-name="nadrukvet">Fasen voor het aanvragen van ontheffingen:</text:span>
          </text:p>
          <text:p text:style-name="al"/>
          <text:p text:style-name="al">
          <text:span text:style-name="nadrukvet">Inleiding en Uitleg Fasering</text:span>
        </text:p>
          <text:p text:style-name="al">Bij de uitwerking van het ontheffingssysteem en de inrichting van het Digitaal Portaal is gekozen voor een gefaseerde terbeschikkingstelling van de beschikbare Ontheffingen. Dit is welbewust zo gedaan om maatschappelijke stress te voorkomen. Geconstateerd is ook dat hierdoor ongelijke kansen zouden ontstaan. Door het systeem gefaseerd open te stellen, zijn gelijke kansen gecreëerd waardoor voorzien wordt in een zo eerlijk mogelijke verdeling van de beschikbare ontheffingen. Voor Fase 1 en 2 wordt, in het geval in de betreffende Fase te veel aanvragen voor Ontheffingen zijn ingediend voor hetzelfde Tijdsblok, voorzien in een Loting, met als doel zoveel mogelijk gelijkheid te waarborgen. Uiterlijk twee weken na sluiting van de termijn voor het indienen van de aanvragen voor Ontheffingen in deze Fases, ontvangt de aanvrager bericht of de aanvraag (gedeeltelijk) is toegekend of afgewezen. Door het Digitaal Portaal op deze wijze in te richten, wordt het ontheffingensysteem beheerst ingevoerd. Daarnaast wordt hiermee ook voor organisaties en instellingen zo veel als mogelijk planningszekerheid geboden, zodat de impact op de vitale functies van onze Provincie gedurende de werkzaamheden aan de Oostbuis zoveel als mogelijk beperkt kunnen blijven.</text:p>
          <text:p text:style-name="al"/>
          <text:p text:style-name="al">
          <text:span text:style-name="nadrukvet">
            <text:span text:style-name="nadrukcur">Tijdslijn</text:span>
          </text:span>
        </text:p>
          <text:p text:style-name="al">
          <draw:frame><draw:text-box><text:section text:name="plaatje_id1-3-2-4-7-1" text:style-name="plaatje">
            <text:p text:style-name="illustratie_id1-3-2-4-7-1-1"><draw:frame draw:style-name="illustratie_id1-3-2-4-7-1-1" text:anchor-type="paragraph" svg:width="130mm" svg:height="49mm"><draw:image xlink:href="Pictures/Afbeelding1i40d39b08-ed0a-416d-98dd-2ce904dc4804.png" xlink:type="simple"/></draw:frame></text:p>
          </text:section></draw:text-box></draw:frame>
        </text:p>
          <text:p text:style-name="al"/>
          <text:p text:style-name="al">
          <text:span text:style-name="nadrukvet">
            <text:span text:style-name="nadrukcur">Fase 0a, Account aanmaken organisaties/instellingen</text:span>
          </text:span>
        </text:p>
          <text:p text:style-name="al">In Fase 0a kunnen organisaties en instellingen een Account aanmaken. Er kan één Account per organisatie/instelling aangemaakt worden, met één e-mailadres. Dit mag een algemeen e-mailadres zijn, waar meerdere medewerkers toegang toe hebben. Om in het Digitale Portaal Ontheffingen aan te mogen vragen moet de organisatie/instelling zich éénmalig valideren met eHerkenning. Bij het aanmaken van het Account moet de organisatie/instelling verklaren voor welke categorieën de organisatie/instelling in aanmerking komt volgens de beleidsregels. Na het aanmaken van een Account krijgt de organisatie/instelling toegang tot het Digitale Portaal. Zonder toegang tot het Digitaal Portaal kunnen er geen Ontheffingen aangevraagd worden.</text:p>
          <text:p text:style-name="al"/>
          <text:p text:style-name="al">
          <text:span text:style-name="nadrukvet">
            <text:span text:style-name="nadrukcur">Fase 1, ontheffingen aanvragen categorie 4&amp;5</text:span>
          </text:span>
        </text:p>
          <text:p text:style-name="al">In Fase 1 kunnen organisaties/instellingen <text:span text:style-name="nadrukvet">één heen en/of weerrit per weekdag aanvragen in het Digitale Portaal voor de gehele periode</text:span> (Doorlopende Ontheffing). Voor kortere periodes of losse ritten kunnen in deze Fase geen Ontheffingen aangevraagd worden. Er kunnen vaste weekdagen per week aangevraagd worden met een 1<text:span text:style-name="sup">e</text:span> en 2<text:span text:style-name="sup">e</text:span> voorkeurstijd ten aanzien van het Tijdsblok waarvoor de Ontheffingen worden aangevraagd. Elke weekdag is een aparte aanvraag. Bij te veel aanvragen voor een Tijdsblok ten opzichte van de voor deze Categorieën beschikbaar gestelde Capaciteit, wordt Loting toegepast per Categorie. </text:p>
          <text:p text:style-name="al"/>
          <text:p text:style-name="al">Fase 1 staat 3 weken open. Uiterlijk 2 weken na de sluiting van Fase 1, ontvangt de aanvrager via het Digitaal Portaal bericht of de aangevraagde Ontheffingen (gedeeltelijk) zijn toegekend of afgewezen. </text:p>
          <text:p text:style-name="al"/>
          <text:p text:style-name="al">In Fase 1 wordt de Toebedeelde Capaciteit voor fase 1 per tijdsblok en per Categorie toegekend.</text:p>
          <text:p text:style-name="al"/>
          <text:p text:style-name="al">
          <text:span text:style-name="nadrukvet">
            <text:span text:style-name="nadrukcur">Fase 2, ontheffingen aanvragen categorie 3, 4 en 5</text:span>
          </text:span>
        </text:p>
          <text:p text:style-name="al">In Fase 2 kunnen organisaties/instellingen ontheffingen aanvragen in het Digitale Portaal <text:span text:style-name="nadrukvet">voor losse ritten,</text:span> <text:span text:style-name="nadrukvet">voor de gehele periode van vier maanden</text:span>. Hiervoor kunnen geen Doorlopende Ontheffingen aangevraagd worden. Organisaties/instellingen kunnen maximaal 30 enkele ritten (of 15 heen- en weerritten) per dag aanvragen per Categorie. Categorie 3 heeft voorrang op het verkrijgen van een Ontheffing. Na het toekennen van de Ontheffingen in Categorie 3, worden de aanvragen voor Categorie 4 en 5 behandeld. Bij te veel aanvragen voor een Tijdsblok ten opzichte van de voor deze Categorieën beschikbaar gestelde Capaciteit, wordt Loting toegepast per Categorie. </text:p>
          <text:p text:style-name="al"/>
          <text:p text:style-name="al">Fase 2 staat 3 weken open. Uiterlijk 2 weken na de sluiting van Fase 2, ontvangt de aanvrager via het Digitaal Portaal bericht of de aangevraagde Ontheffingen voor deze Fase (gedeeltelijk) zijn toegekend of afgewezen. </text:p>
          <text:p text:style-name="al"/>
          <text:p text:style-name="al">In Fase 2 wordt de Toebedeelde Capaciteit voor fase 2 en eventueel nog beschikbare Toebedeelde Capaciteit van fase 1 per tijdsblok toegekend.</text:p>
          <text:p text:style-name="al"/>
          <text:p text:style-name="al">
          <text:span text:style-name="nadrukvet">
            <text:span text:style-name="nadrukcur">Fase 3, Ontheffingen aanvragen Categorie 3, 4 en 5</text:span>
          </text:span>
        </text:p>
          <text:p text:style-name="al">In Fase 3 kunnen organisaties/instellingen Ontheffingen aanvragen in het Digitale Portaal voor Categorie 3, 4 en 5 voor losse ritten. In deze fase kunnen geen Doorlopende Ontheffingen aangevraagd worden. Elke maandag vanaf 0:01 uur wordt er een gehele week opengezet. Er kan maximaal 4 weken vooraf aan rit een Ontheffing aangevraagd worden tot uiterlijk 7 dagen vooraf aan de rit. Er kunnen maximaal 40 enkele ritten (of 20 heen- en weerritten) per dag aangevraagd worden per Categorie. Een aanvraag kan alleen gedaan worden op beschikbare Capaciteit in een Tijdsblok. De aanvraag wordt direct behandeld volgens het First come, first served principe waarbij de toekenning of afwijzing binnen enkele minuten zichtbaar is in het Digitale Portaal. </text:p>
          <text:p text:style-name="al"/>
          <text:p text:style-name="al">In Fase 3 wordt de Toebedeelde Capaciteit voor fase 3 en de nog eventueel beschikbare Toebedeelde Capaciteit van fase 1 en 2 per Tijdsblok toegekend. Als er Overcapaciteit is, wordt deze 7 dagen voorafgaand aan de voor het betreffende Tijdsblok nog beschikbare ritten, overgeheveld naar categorie 7, zodat deze alsnog beschikbaar zullen zijn voor deze Categorie en niet onbenut blijven.</text:p>
          <text:p text:style-name="al"/>
          <text:p text:style-name="al">
          <text:span text:style-name="nadrukvet">
            <text:span text:style-name="nadrukcur">Fase 0b, Account aanmaken particulieren</text:span>
          </text:span>
        </text:p>
          <text:p text:style-name="al">In Fase 0b kunnen particulieren een Account aanmaken. Zonder Account kunnen er geen Ontheffingen aangevraagd worden. Na het aanmaken van een Account, krijgt de betreffende persoon toegang tot het Digitaal Portaal.</text:p>
          <text:p text:style-name="al"/>
          <text:p text:style-name="al">
          <text:span text:style-name="nadrukvet">
            <text:span text:style-name="nadrukcur">Fase 4, Ontheffingen aanvragen Categorie 7</text:span>
          </text:span>
        </text:p>
          <text:p text:style-name="al">In Fase 4 kunnen organisaties/instellingen en particulieren een Ontheffing aanvragen in het Digitale Portaal voor Categorie 7 voor losse ritten. Er kunnen in deze fase geen Doorlopende Ontheffingen aangevraagd worden. Elke dag vanaf 0:01 uur wordt er een nieuwe dag opengezet. Er kan maximaal 3 weken vooraf aan de rit een Ontheffing aangevraagd worden tot uiterlijk 4 uur vooraf aan de rit. Er kan maximaal 1 heen en/of weerrit per dag aangevraagd worden en er kan maximaal 1 heen en/of weerrit per kenteken aangevraagd worden. Een aanvraag kan alleen gedaan worden op beschikbare capaciteit in een Tijdsblok. De aanvraag wordt direct behandeld volgens het First come, first served principe waarbij de toekenning of afwijzing van de aangevraagde Ontheffing binnen enkele minuten zichtbaar is in het Digitale Portaal. In Fase 4 wordt de Toebedeelde Capaciteit voor fase 4 en de nog eventueel beschikbare Toebedeelde Capaciteit van fase 1, 2 en 3 per Tijdsblok toegekend.</text:p>
          <text:p text:style-name="al"/>
          <text:p text:style-name="al">
          <text:span text:style-name="nadrukvet">
            <text:span text:style-name="nadrukcur">Fase 5, Ontheffingen aanvragen Categorie 1 en 6</text:span>
          </text:span>
        </text:p>
          <text:p text:style-name="al">In Fase 5 kunnen organisaties/instellingen Ontheffingen aanvragen in Categorie 1 en 6. In Categorie 1 wordt een aanvraag direct een Ontheffing voor het eerstvolgende haalbare Tijdsblok, tenzij anders noodzakelijk is. Bij Categorie 6 wordt er gekeken of het een spoedaanvraag is waarbij een onmiddellijke verplaatsing noodzakelijk is. Als dit zo is, wordt deze hetzelfde behandeld als Categorie 1. Als het geen directe spoed is, wordt er, indien aanwezig, een beschikbaar mogelijkheid in een Tijdslot van een andere categorie ingezet. Categorie 1 kan vanaf 11 januari 2027 aangevraagd worden en Categorie 6 vanaf 4 januari 2027.</text:p>
          <text:p text:style-name="al"/>
        </text:section>
        <text:section text:name="nota-toelichting_id1-3-2-5" text:style-name="nota-toelichting">
          <text:p text:style-name="kop_level0"><text:span text:style-name="label"/> <text:span text:style-name="nr"/> 
            <text:span text:style-name="nadrukvet">Toelichting bij de Beleidsregels</text:span>
          </text:p>
          <text:p text:style-name="al">
          <text:span text:style-name="nadrukvet">Inleiding: het Verkeersbesluit Westerscheldetunnel en de mogelijkheden tot ontheffing van het Verkeersbesluit.</text:span>
        </text:p>
          <text:p text:style-name="al">Bij het Verkeersbesluit Westerscheldetunnel is besloten om tegelijkertijd met het verkeersbesluit nog wel blokrijden met beperkt verkeer toe te staan. Juridisch komt dit neer op het volgende; het Verkeersbesluit Westerscheldetunnel voorziet in een algemeen verbod om de, in het verkeersbesluit aangeduide wegvakken toe leidend naar en afkomstig van de Westerscheldetunnel, te passeren. Aan voertuigen kan op basis van de Toedelingscriteria een (digitale) Ontheffing van het verbod worden en naar verleend voor het passeren van de Westerscheldetunnel. </text:p>
          <text:p text:style-name="al"/>
          <text:p text:style-name="al">Die Ontheffing kan geldig zijn voor slechts één rit gedurende een nader aangegeven Tijdsblok maar de Ontheffing kan ook op meerdere Tijdsblokken zien of op de gehele periode zien waarin de werkzaamheden duren (Doorlopende Ontheffing). </text:p>
          <text:p text:style-name="al"/>
          <text:p text:style-name="al">Het aantal Ontheffingen per Tijdsblok is beperkt, vanwege het feit dat wordt uitgegaan van mogelijke doorgangen van Noord-Zuid van 50 minuten met 10 minuten leegrijtijd zodat de tunnelbuis en het inrijwegvlak leeg en veilig zijn en van Zuid-Noord van 50 minuten met 10 minuten leegrijtijd zodat de tunnelbuis en het inrijwegvlak leeg en veilig zijn. </text:p>
          <text:p text:style-name="al"/>
          <text:p text:style-name="al">Vanwege de zeer beperkte beschikbare Capaciteit is het noodzakelijk om het verkeer nader te reguleren. Deze beleidsregels worden toegepast bij onze beslissingen op verzoeken tot het verlenen van Ontheffingen. Deze beleidsregels zijn tevens de basis voor de inrichting van het Digitale Portaal. Dit systeem is ten behoeve van het verlenen van ontheffingen gebouwd en gericht op het formuleren van een rangorde van Categorieën die het soort voertuigen die de Westerscheldetunnel passeren inkadert met een spreiding per Tijdsblok. Het systeem is er op gericht om de beschikbare Capaciteit maximaal te benutten en voor zoveel als mogelijke Categorieën. Dit systeem ziet er op toe dat de maximale Capaciteit per Tijdsblok niet kan worden overschreden en is gebouwd op een dynamisch model, zoals hierna wordt toegelicht. De Ontheffing wordt per kenteken gegeven en is niet overdraagbaar, tenzij uit de Ontheffing anders blijkt. Om te laten zien hoe het systeem er uit zal zien en om een beter begrip te kunnen krijgen van de werking van het ontheffingssysteem en de doorwerking in de verschillende Categorieën is bij wijze van illustratie en indicatief een bijlage gevoegd waarin drie momenten zijn opgenomen, namelijk tijdens de Spitsuren, de uren buiten de Spitsuren op een werkdag en een weekenddag. Op deze wijze wordt inzichtelijk gemaakt hoe de beschikbare Capaciteit verdeeld wordt over de verschillende momenten van een etmaal en in het weekend. Aan deze bijlage kunnen geen rechten worden ontleend. </text:p>
          <text:p text:style-name="al"/>
          <text:p text:style-name="al">Na overweging is besloten om aan de beleidsregel bij artikel 2.2 lid 2 en artikel 3.1 voor een soepeler verloop van het verlenen van de ontheffingen nog artikelleden toe te voegen met de strekking dat de aanvrager van de Ontheffing voldoet aan de beleidsregels en verklaart de aanvraag voor een Ontheffing in het Digitale Portaal naar waarheid ingevuld te hebben. Mocht al dan niet naar aanleiding van een klacht of een geconstateerde onregelmatigheid blijken dat dit niet het geval is (geweest) kan een passende maatregel worden getroffen, waaronder een van de maatregelen als bedoeld in artikel 4.4. lid 2. Een en ander met inachtneming van het bepaalde in Hoofdstuk 5 van de Algemene wet bestuursrecht. Dit staat los van het toezicht op de naleving en de handhaving van het verkeersbesluit zoals het nu omschreven is in het ontwerp-Verkeersbesluit. </text:p>
          <text:p text:style-name="al"/>
          <text:p text:style-name="al">Bij de uitwerking van het ontheffingssysteem en de inrichting van het Digitaal Portaal is gekozen voor een gefaseerde terbeschikkingstelling van de beschikbare Ontheffingen. Dit is welbewust zo gedaan om maatschappelijke stress te voorkomen. Geconstateerd is dat bij een niet-gefaseerde openstelling ongelijke kansen zouden ontstaan. Door het systeem gefaseerd open te stellen, zijn gelijke kansen gecreëerd waardoor voorzien wordt in een zo eerlijk mogelijke verdeling van de beschikbare ontheffingen. Voor Fase 1 en 2 wordt, in het geval in de betreffende Fase te veel aanvragen voor Ontheffingen zijn ingediend voor hetzelfde Tijdsblok, voorzien in een Loting, met als doel zoveel mogelijk gelijkheid te waarborgen. Uiterlijk twee weken na sluiting van de termijn voor het indienen van de aanvragen voor Ontheffingen in deze Fases, ontvangt de aanvrager bericht of de aanvraag (gedeeltelijk) is toegekend of afgewezen. Door het Digitaal Portaal op deze wijze in te richten, wordt het ontheffingensysteem beheerst ingevoerd. Daarnaast wordt hiermee ook voor organisaties en instellingen zo veel als mogelijk planningszekerheid geboden, zodat de impact op de vitale functies van onze Provincie gedurende de werkzaamheden aan de Westerscheldetunnel zoveel als mogelijk beperkt kunnen blijven. Om het zo overzichtelijk mogelijk te houden is in een aparte bijlage, Bijlage ‘Fasen voor het aanvragen van Ontheffing’, in een tabel aangegeven hoe de Fases zijn ingediend en daarna is uitgewerkt in welke Fase, welke Categorieën een aanvraag voor een Ontheffing kunnen indienen en op welke moment de betreffende aanvrager (organisatie/instelling of particulier) weet of de aangevraagde Ontheffing ook daadwerkelijk is toegekend. </text:p>
          <text:p text:style-name="al"/>
          <text:p text:style-name="al">Het al dan niet (gedeeltelijk) toekennen van een Ontheffing op het Verkeersbesluit is een besluit waartegen bezwaar of beroep kan worden ingesteld. </text:p>
          <text:p text:style-name="al"/>
          <text:p text:style-name="al">
          <text:span text:style-name="nadrukvet">Totstandkoming beleidsregels en Motivering verdeling beschikbare Capaciteit</text:span>
        </text:p>
          <text:p text:style-name="al">Deze beleidsregels zijn tot stand gekomen aan de hand van de kwantitatieve en kwalitatieve doelgroep analyses gedurende de onderscheiden periodes in een etmaal. Daarnaast heeft bij de vaststelling een zo goed als mogelijke belangenafweging plaatsgevonden. Deze afweging heeft ook plaatsgevonden in het licht van de mitigerende maatregelen die zullen worden genomen om de impact van de verkeersmaatregelen c.q. het verkeersbesluit gedurende circa 4 maanden zo veel als mogelijk te beperken voor de verschillende doelgroepen van gebruikers. Deze maatregelen dienen tevens ter onderbouwing van dit ontheffingenbeleid omdat de maatregelen er tevens op zien dat zoveel mogelijk personen gebruik maken van de mogelijkheid van pendel c.q. collectief vervoer (Categorie 2 en 3), waarvoor gedurende per Tijdsblok speciale Capaciteit is gereserveerd, welke Capaciteit zal variëren in de Spitsuren en daarbuiten. </text:p>
          <text:p text:style-name="al"/>
          <text:p text:style-name="al">In het kader van de voorbereiding van de verschillende besluiten (het Verkeersbesluit Westerscheldetunnel, deze beleidsregels en de extra bereikbaarheidsmaatregelen die tevens worden genomen), is ook op basis van de onderzoeken, de analyses van de verkeersmodellen en de geconstateerde beschikbare Capaciteit per Tijdsblok, gesproken met verschillende stakeholders (politie, Veiligheidsregio, belangenorganisaties zoals VNO-NCW, waar Portiz nu deel van uitmaakt, TLN, vertegenwoordigers uit de zorgsector, de onderwijssector en het bedrijfsleven). </text:p>
          <text:p text:style-name="al"/>
          <text:p text:style-name="al">De afwegingen hebben geleid tot het vaststellen van een prioritering. Dit, omdat wij van mening zijn dat een andere methodiek voor het verdelen van het totaal aantal beschikbare Ontheffingen per tijdseenheid (bijvoorbeeld loten van de beschikbare Capaciteit in volgorde van aanmelding), niet verantwoord c.q. onwenselijk is omdat dan het risico bestaat dat voor de door ons als prioritair in de rangorde aangemerkte Categorieën geen of te beperkte Capaciteit beschikbaar is.</text:p>
          <text:p text:style-name="al"/>
          <text:p text:style-name="al">Met deze beleidsregels brengen wij tot uitdrukking welke prioritering door ons zal worden aangehouden bij het verlenen van Ontheffingen van het Verkeersbesluit. </text:p>
          <text:p text:style-name="al"/>
          <text:p text:style-name="al">Daarbij merken wij op dat daar waar ruimte is voor de zogenaamde Categorie ‘Overig’ (de laatste Categorie), deze ruimte doorgaans zal ontstaan tussen de avondspits en de ochtendspits, in de weekenden en feestdagen, omdat in de andere Categorieën dan minder Ontheffingen zullen worden aangevraagd. Anders gezegd; in het Digitale Portaal zal op die momenten voornamelijk ontheffingsruimte beschikbaar zijn voor deze Categorie. </text:p>
          <text:p text:style-name="al"/>
          <text:p text:style-name="al">Door deze prioritering van Categorieën zal in de praktijk een verschil ontstaan per Tijdsblok gedurende de Spitsuren (ochtendspitsuren en avondspitsuren) en daarbuiten. </text:p>
          <text:p text:style-name="al"/>
          <text:p text:style-name="al">Zo geldt bijvoorbeeld voor het pendel- en collectief vervoer dat het accent zal liggen op extra vervoer gedurende de ochtendspits (tussen 5.30 uur en 9.30 uur) en de avondspits (tussen 14.30 uur en 18.30 uur). In de periodes daartussen zal met een lager aantal Ontheffingen (kunnen) worden volstaan, zodat in die periodes voor de andere Categorieën op basis van onze afwegingen een hoger aantal Ontheffingen beschikbaar is, met name voor Categorie 7, waarbij voor deze laatste Categorie geldt dat dit voornamelijk tussen de avondspits en de ochtendspits, in de weekenden en feestdagen het geval zal zijn. Hierbij wordt minstens 50% van het aantal beschikbare ontheffingen buiten de Spitsuren voor Vrachtverkeer gereserveerd. Deze sector kan de bedrijfsvoering hier zo goed als mogelijk op aanpassen, bijvoorbeeld door transporten buiten de Spitsuren te laten plaatsvinden. </text:p>
          <text:p text:style-name="al"/>
          <text:p text:style-name="al">Wij merken op dat het mogelijk is dat gedurende de periode dat het Verkeersbesluit Westerscheldetunnel gelding heeft en deze beleidsregels bij het verlenen van Ontheffingen worden toegepast, zal blijken dat deze op onderdelen enige bijstelling behoeft. Dit op basis van de alsdan opgedane ervaringen in het Digitale Portaal. Dit systeem is erop ingericht dat bij Overcapaciteit de Capaciteit vanzelf beschikbaar wordt voor de opvolgende Categorie c.q. Categorieën, zodat er zo min mogelijk beschikbare Capaciteit onbenut blijft. Als bijvoorbeeld zou blijken dat de toedeling van het percentage aan een bepaalde Categorie stelselmatig te ruim of te krap is, dan zullen wij waar nodig dat percentage bijstellen. Indien wij daartoe overgaan, zullen wij bij het nemen van dat besluit de onderhavige beleidsregels voor het overige zoveel mogelijk in acht nemen. </text:p>
          <text:p text:style-name="al"/>
          <text:p text:style-name="al">Bij de vaststelling van de Categorieën aan wie bij het verlenen van een Ontheffing voorrang wordt verleend gaat het om de volgende Categorieën (met de prioriteit in aflopende volgorde), waarbij de cijfers 0 tot en met 7 de hoofdcategorie aanduiden en de dus de daadwerkelijke Categorieën vormen:</text:p>
          <text:p text:style-name="al"/>
          <text:list text:style-name="id1-3-2-5-36">
            <text:list-item text:style-override="id1-3-2-5-36-1">
              <text:number>0.</text:number>
              <text:p text:style-name="al">
              <text:span text:style-name="nadrukvet">Vrijgesteld op grond van art. 91 Rvv</text:span>
            </text:p>
              <text:p text:style-name="al">Het gaat om voorrangsvoertuigen die geen Ontheffing nodig hebben, gelet op de vrijstelling van art. 91 Rvv (blauw licht). </text:p>
              <text:p text:style-name="al">Toelichting: het gaat om voertuigen die geen Ontheffing nodig hebben, gelet op de vrijstelling van art. 91 Rvv. Deze voertuigen hebben wettelijk het recht om voorrang te eisen en mogen in urgente situaties afwijken van de normale verkeersregels. Deze voertuigen krijgen altijd doorgang door de Westerscheldetunnel. Deze voertuigen worden altijd aangemeld door de gemeenschappelijke meldkamer Zeeland-West-Brabant of door de verkeerscentrale van Rijkswaterstaat bij de verkeerscentrale van de Westerscheldetunnel. Het betreft:</text:p>
              <text:list text:style-name="id1-3-2-5-36-1-5">
                <text:list-item text:style-override="id1-3-2-5-36-1-5-1">
                  <text:number>-</text:number>
                  <text:p text:style-name="al">hulpdiensten: politie, brandweer en ambulance;</text:p>
                </text:list-item>
                <text:list-item text:style-override="id1-3-2-5-36-1-5-2">
                  <text:number>-</text:number>
                  <text:p text:style-name="al">overige diensten: Marechaussee, douane, Rijkswaterstaat en ProRail incidentenbestrijding;</text:p>
                </text:list-item>
                <text:list-item text:style-override="id1-3-2-5-36-1-5-3">
                  <text:number>-</text:number>
                  <text:p text:style-name="al">bijzondere diensten: de Dienst Koninklijke en Diplomatieke Beveiliging (vaak in onopvallende/burgerauto's).</text:p>
                </text:list-item>
              </text:list>
            </text:list-item>
            <text:list-item text:style-override="id1-3-2-5-36-2">
              <text:number/>
              <text:p text:style-name="al">Voor deze voertuigen (in de volksmond ook wel “met blauw licht” genoemd) is geen Ontheffing nodig. Deze voertuigen mogen te allen tijde passeren over de vrije rijstrook en rijden aan via de calamiteitenroute en/of voorrangsroute.</text:p>
            </text:list-item>
            <text:list-item text:style-override="id1-3-2-5-36-3">
              <text:number>1.</text:number>
              <text:p text:style-name="al">
              <text:span text:style-name="nadrukvet">Noodzakelijke en onvoorziene spoedtransporten, niet behorende tot Categorie 0 in verband met vervoer voor acute (ver)storingen en/of acute hulp. </text:span>
            </text:p>
              <text:p text:style-name="al">De voertuigen uit deze Categorie worden aangemeld via het Digitale Portaal en krijgen daarmee direct een Ontheffing en rijden aan via de voorrangsroute. Bij de Categorie aanduiding is een niet limitatieve opsomming opgenomen voor gevallen die daaronder vallen. De Ontheffingen hiervoor worden aangevraagd via het Account van de organisatie of instelling (bijvoorbeeld de zorginstelling, de zorgverlener, etc.). </text:p>
            </text:list-item>
            <text:list-item text:style-override="id1-3-2-5-36-4">
              <text:number>2.</text:number>
              <text:p text:style-name="al">
              <text:span text:style-name="nadrukvet">Door de Provincie Zeeland georganiseerd pendelvervoer </text:span>
            </text:p>
              <text:p text:style-name="al">Het gaat hier om collectief pendelvervoer dat door of vanwege de Provincie Zeeland is georganiseerd.</text:p>
            </text:list-item>
            <text:list-item text:style-override="id1-3-2-5-36-5">
              <text:number>3.</text:number>
              <text:p text:style-name="al">
              <text:span text:style-name="nadrukvet">Collectief personenvervoer anders dan Categorie 2.</text:span>
            </text:p>
              <text:list text:style-name="id1-3-2-5-36-5-3">
                <text:list-item text:style-override="id1-3-2-5-36-5-3-1">
                  <text:number>A.</text:number>
                  <text:p text:style-name="al">Categorie 3A: werkgerelateerd collectief vervoer waarbij sprake is van ten minste 16 daadwerkelijk in het voertuig aanwezig zijnde passagiers.</text:p>
                </text:list-item>
                <text:list-item text:style-override="id1-3-2-5-36-5-3-2">
                  <text:number>B.</text:number>
                  <text:p text:style-name="al">Categorie 3B: werkgerelateerd collectief vervoer waarbij sprake is van ten minste 8 tot 15 daadwerkelijk in het voertuig aanwezig zijnde passagiers.</text:p>
                </text:list-item>
                <text:list-item text:style-override="id1-3-2-5-36-5-3-3">
                  <text:number>C.</text:number>
                  <text:p text:style-name="al">Categorie 3C: collectief vervoer ten behoeve van door een (sport)bond georganiseerde sportwedstrijd, of culturele activiteit, voor zover bij dit vervoer ten minste 8 passagiers daadwerkelijk in het voertuig aanwezig zijn ten tijde van de passage door de Westbuis en dit vervoer plaatsvindt tussen de avondspits en de ochtendspits of in het weekend.</text:p>
                </text:list-item>
              </text:list>
            </text:list-item>
            <text:list-item text:style-override="id1-3-2-5-36-6">
              <text:number/>
              <text:p text:style-name="al">Het gaat hier om collectief personenvervoer anders dan Categorie 2 met ten minste 8 daadwerkelijk in het voertuig aanwezige passagiers, begin- of eindbestemming in de provincie Zeeland en bestemd voor woon-/werkverkeer.</text:p>
              <text:p text:style-name="al">Gedurende de Spitsuren zijn zowel het pendelvervoer als het collectief vervoer alleen bestemd voor personen voor wie vanwege de aard van de werkzaamheden thuiswerken geen optie is en georganiseerd speciaal vervoer voor het vervoeren van personen die als gevolg van hun beperkingen niet via het vervoer in Categorie 2 vervoerd kunnen worden.</text:p>
              <text:p text:style-name="al">Deze Categorie onderscheidt zich van Categorie 2 omdat het gaat om niet door de Provincie Zeeland georganiseerde vormen van collectief vervoer, waarbij gekozen is voor het aantal van 8 passagiers vanwege het gewenste type vervoermiddel en de optimale benutting daarvan. In deze Categorie vallen ook gecharterde bedrijfsbussen. </text:p>
              <text:p text:style-name="al">Voor Categorie 2 is er Toebedeelde Capaciteit bepaald. Categorie 3 krijgt in fase 2, voorrang op het verkrijgen van een ontheffing op Categorie 4 en 5. </text:p>
              <text:p text:style-name="al">Categorieën 2 en 3A (grote bussen) mogen de Westerscheldetunnel aanrijden via de Voorrangsroute.</text:p>
            </text:list-item>
            <text:list-item text:style-override="id1-3-2-5-36-7">
              <text:number>4.</text:number>
              <text:p text:style-name="al">
              <text:span text:style-name="nadrukvet">Vrachtverkeer en Goederenvervoer met eindbestemming en/of vertrekpunt in de provincie Zeeland.</text:span>
            </text:p>
              <text:list text:style-name="id1-3-2-5-36-7-3">
                <text:list-item text:style-override="id1-3-2-5-36-7-3-1">
                  <text:number>a.</text:number>
                  <text:p text:style-name="al">Binnen en buiten de Spitsuren noodzakelijk Vrachtverkeer en Goederenvervoer:</text:p>
                  <text:list text:style-name="id1-3-2-5-36-7-3-1-3">
                    <text:list-item text:style-override="id1-3-2-5-36-7-3-1-3-1">
                      <text:number>i.</text:number>
                      <text:p text:style-name="al">met een strak tijdvenster (“precies op tijd”) en/of;</text:p>
                    </text:list-item>
                    <text:list-item text:style-override="id1-3-2-5-36-7-3-1-3-2">
                      <text:number>ii.</text:number>
                      <text:p text:style-name="al">waarbij normaliter geen buffer‑ of veiligheidsvoorraden voorhanden zijn bij de ontvanger en/of;</text:p>
                    </text:list-item>
                    <text:list-item text:style-override="id1-3-2-5-36-7-3-1-3-3">
                      <text:number>iii.</text:number>
                      <text:p text:style-name="al">waarbij sprake is van directe samenhang met keten‑ of productieafhankelijkheid (vertraging leidt tot stilstand of ernstige verstoring).</text:p>
                    </text:list-item>
                  </text:list>
                </text:list-item>
                <text:list-item text:style-override="id1-3-2-5-36-7-3-2">
                  <text:number>b.</text:number>
                  <text:p text:style-name="al">Buiten de Spitsuren:</text:p>
                  <text:list text:style-name="id1-3-2-5-36-7-3-2-3">
                    <text:list-item text:style-override="id1-3-2-5-36-7-3-2-3-1">
                      <text:number>i.</text:number>
                      <text:p text:style-name="al">Vrachtverkeer en Goederenvervoer waarbij maximaal 50% van de beschikbare Capaciteit aan het Vrachtverkeer wordt toebedeeld.</text:p>
                    </text:list-item>
                  </text:list>
                </text:list-item>
                <text:list-item text:style-override="id1-3-2-5-36-7-3-3">
                  <text:number>c.</text:number>
                  <text:p text:style-name="al">Exceptioneel transport. Gelet op de aard van deze voertuigen zal daarvoor ontheffing worden verleend voor een specifiek door of namens het College te bepalen tijdstip. </text:p>
                </text:list-item>
                <text:list-item text:style-override="id1-3-2-5-36-7-3-4">
                  <text:number>d.</text:number>
                  <text:p text:style-name="al">Landbouwverkeer. </text:p>
                </text:list-item>
              </text:list>
            </text:list-item>
            <text:list-item text:style-override="id1-3-2-5-36-8">
              <text:number/>
              <text:p text:style-name="al">Deze doelgroep krijgt zo nodig wel Ontheffing binnen de Spitsuren (ochtend- en/of avondspitsuren). Deze afweging is nodig is in het belang van onze provincie Zeeland. Een te beperkte mogelijkheid tot bevoorrading geeft druk op essentiële maatschappelijke functies en de logistieke keten en uiteindelijk op de Zeeuwse bevolking. </text:p>
              <text:p text:style-name="al">Daarbij is het zo dat het Vrachtverkeer dat niet aankomt of niet vertrekt uit Zeeland meer alternatieve routes ter beschikking staan dan het goederenverkeer dat doorgaans vanwege aankomst of vertrek in Zeeland is aangewezen op de route die door de Westerscheldetunnel gaat. </text:p>
              <text:p text:style-name="al">Ook Exceptioneel vervoer en Landbouwverkeer is onder deze Categorie gebracht. </text:p>
              <text:p text:style-name="al">Om te beoordelen of het vervoer voldoet aan de doelgroepen van het goederenvervoer als omschreven in deze Categorie is de aanmelding voor de ontheffing op basis van deze Categorie geregeld via het Digitale Portaal. </text:p>
            </text:list-item>
            <text:list-item text:style-override="id1-3-2-5-36-9">
              <text:number>5.</text:number>
              <text:p text:style-name="al">
              <text:span text:style-name="nadrukvet">Noodzakelijk vervoer anders dan Categorie 4, met aankomst of vertrek in de provincie Zeeland, waarbij geen gebruik gemaakt kan worden van Categorie 2 en 3.</text:span>
            </text:p>
              <text:p text:style-name="al">Bij deze Categorie gaat het om vervoersbewegingen die in principe planbaar zijn en waardoor op deze vervoersbewegingen goed geanticipeerd kan worden. De Ontheffingen voor deze Categorie wordt geregeld via het Digitale Portaal.</text:p>
            </text:list-item>
            <text:list-item text:style-override="id1-3-2-5-36-10">
              <text:number>6.</text:number>
              <text:p text:style-name="al">
              <text:span text:style-name="nadrukvet">Zwaarwegende omstandigheden.</text:span>
            </text:p>
              <text:p text:style-name="al">Aan deze bijzondere Categorie zal alleen Ontheffing worden verleend als aangetoond wordt dat er sprake is van zwaarwegende omstandigheden, waarbij door het niet of te beperkt kunnen verkrijgen van een Ontheffing voor bepaalde tijdsblokken er sprake is van een ernstige en onevenredige belastende situatie.</text:p>
              <text:p text:style-name="al">Het gaat om incidentele en uitzonderlijke situaties, die niet geschaard kunnen worden onder Categorie 1. Hiervoor wordt op de website <text:a xlink:href="http://www.werkaandetunnel.nl" xlink:type="simple"><text:span text:style-name="nadrukondlijn">www.werkaandetunnel.nl</text:span></text:a> een aparte procedure opengesteld. </text:p>
              <text:p text:style-name="al">Als het gaat om medische situaties (patiënten in een kritieke situatie) is voor dergelijke situaties voorzien in een Ontheffing in het Digitale Portaal, die de zorginstelling via haar Account kan aanvragen in het Digitaal Portaal en dat valt in principe onder Categorie 1. </text:p>
            </text:list-item>
            <text:list-item text:style-override="id1-3-2-5-36-11">
              <text:number>7.</text:number>
              <text:p text:style-name="al">
              <text:span text:style-name="nadrukvet">Overig. </text:span>
            </text:p>
              <text:p text:style-name="al">In deze Categorie kunnen aanvragen worden gedaan voor een ontheffing via het Digitaal Portaal op vrije uren. De toedeling van de Ontheffingen in deze Categorie geschiedt op basis van volgorde van binnenkomst van de aanvragen. </text:p>
              <text:p text:style-name="al">Met name tussen de avondspits en de ochtendspits, in de weekenden en feestdagen zal er meer ruimte zijn voor het overige verkeer, omdat er minder transportbewegingen zullen zijn, waardoor er meer ruimte zal zijn voor het sociaal maatschappelijke verkeer, zoals sportverenigingen etc. (voor zover dit niet geregeld kan worden via collectief vervoer zoals dat bedoeld is in Categorie 3). </text:p>
              <text:p text:style-name="al">Om te voorkomen dat er een ongereguleerde situatie ontstaat, met onbeheersbare verkeersstromen en daardoor mogelijke risico’s voor de doorstroming van het verkeer, is het noodzakelijk om ook voor deze Categorie te werken met het Digitale Portaal.</text:p>
              <text:p text:style-name="al">In de bijlage bij deze toelichting is ten slotte een visualisatie opgenomen met een indicatie van de verdeling Capaciteit over de Categorieën op verschillende momenten van een werkdag en een weekenddag.</text:p>
              <text:p text:style-name="al">Deze visualisatie is ter illustratie van de opzet van het systeem; hieraan kunnen geen rechten ontleend worden.</text:p>
            </text:list-item>
          </text:list>
          <text:p text:style-name="al">
          <text:span text:style-name="nadrukvet">BIJLAGE BIJ TOELICHTING</text:span>
        </text:p>
          <text:p text:style-name="al"/>
          <text:p text:style-name="al">
          <draw:frame><draw:text-box><text:section text:name="plaatje_id1-3-2-5-39-1" text:style-name="plaatje">
            <text:p text:style-name="illustratie_id1-3-2-5-39-1-1"><draw:frame draw:style-name="illustratie_id1-3-2-5-39-1-1" text:anchor-type="paragraph" svg:width="140mm" svg:height="143.8mm"><draw:image xlink:href="Pictures/Schermafbeelding2026-08-20090526i147447b1-ace3-4a07-b9fc-92e10fc8e4c6.png" xlink:type="simple"/></draw:frame></text:p>
          </text:section></draw:text-box></draw:frame>
        </text:p>
          <text:p text:style-name="al">
          <draw:frame><draw:text-box><text:section text:name="plaatje_id1-3-2-5-40-1" text:style-name="plaatje">
            <text:p text:style-name="illustratie_id1-3-2-5-40-1-1"><draw:frame draw:style-name="illustratie_id1-3-2-5-40-1-1" text:anchor-type="paragraph" svg:width="140mm" svg:height="146.3mm"><draw:image xlink:href="Pictures/Schermafbeelding2026-08-20090613ic44d74fe-fc11-47f6-b8fa-fa283012264d.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style:style style:family="paragraph" style:name="illustratie_id1-3-2-5-39-1-1" style:parent-style-name="Standard">
      <style:paragraph-properties style:line-spacing="0mm" style:text-autospace="none" ofo:line-height="0.001cm"/>
    </style:style>
    <style:style style:family="graphic" style:name="illustratie_id1-3-2-5-39-1-1" style:parent-style-name="Standard">
      <style:graphic-properties style:horizontal-pos="left" style:horizontal-rel="paragraph" style:vertical-pos="top" style:vertical-rel="paragraph" style:wrap="none" ofo:margin-right="3mm"/>
    </style:style>
    <style:style style:family="paragraph" style:name="illustratie_id1-3-2-5-40-1-1" style:parent-style-name="Standard">
      <style:paragraph-properties style:line-spacing="0mm" style:text-autospace="none" ofo:line-height="0.001cm"/>
    </style:style>
    <style:style style:family="graphic" style:name="illustratie_id1-3-2-5-4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36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6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6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Provincie/DC.creator">Zeeland</meta:user-defined>
    <meta:user-defined meta:name="OVERHEID.Informatietype/DC.type">officiële publicatie</meta:user-defined>
    <meta:user-defined meta:name="OVERHEIDop.Rubriek/DC.type">beleidsregel</meta:user-defined>
    <meta:user-defined meta:name="OVERHEID.Provincie/DCTERMS.publisher">Zeeland</meta:user-defined>
    <meta:user-defined meta:name="OVERHEID.Provincie/OVERHEID.authority">Zeeland</meta:user-defined>
    <meta:user-defined meta:name="OVERHEID.TaxonomieBeleidsagendaDecentraal/OVERHEID.category">Verkeer | Organisatie en beleid</meta:user-defined>
    <meta:user-defined meta:name="DC.source">artikel 149 van de Wegenverkeerswet 1994]|[1.0:c:BWBR0006622&amp;artikel=149&amp;g=2026-07-01</meta:user-defined>
    <meta:user-defined meta:name="DC.source">artikel 87 van de Reglement verkeersregels en verkeerstekens 1990 (RVV 1990)]|[1.0:c:BWBR0004825&amp;artikel=87&amp;g=2026-07-01</meta:user-defined>
    <meta:user-defined meta:name="DC.source">artikel 4:81 van de Algemene wet bestuursrecht]|[1.0:c:BWBR0005537&amp;artikel=4%3A81&amp;g=2026-08-15</meta:user-defined>
    <meta:user-defined meta:name="DC.source">Provinciewet]|[1.0:c:BWBR0005645&amp;g=2026-07-01</meta:user-defined>
    <meta:user-defined meta:name="DCTERMS.alternative">Beleidsregels voor het verlenen van ontheffingen ingevolge artikel 87 Rvv voor het Verkeersbesluit voor de tijdelijke afsluiting van de Westerscheldetunnel en toeleidende wegen</meta:user-defined>
    <dc:language>nl</dc:language>
    <meta:user-defined meta:name="OVERHEIDop.locatietype/OVERHEIDop.gebiedsmarkering">Provincie</meta:user-defined>
    <meta:user-defined meta:name="DC.title">Beleidsregels met Bijlage en bijbehorende toelichting voor het verlenen van ontheffingen ingevolge artikel 87 Rvv voor het Verkeersbesluit voor de tijdelijke afsluiting van de Westerscheldetunnel en toeleidende wegen d.d. (hierna: “het Verkeersbesluit”);</meta:user-defined>
    <meta:user-defined meta:name="DCTERMS.W3CDTF/DCTERMS.available">2026-08-25</meta:user-defined>
    <meta:user-defined meta:name="DCTERMS.W3CDTF/OVERHEIDop.jaargang">2026</meta:user-defined>
    <meta:user-defined meta:name="OVERHEIDop.publicationIssue">14363</meta:user-defined>
    <meta:user-defined meta:name="OVERHEIDop.betreftRegeling">CVDR765723_1</meta:user-defined>
    <meta:user-defined meta:name="xs:date/OVERHEIDop.startdatum">2026-08-26</meta:user-defined>
    <meta:user-defined meta:name="OVERHEIDop.PrbID/DC.identifier">prb-2026-14363</meta:user-defined>
    <meta:user-defined meta:name="OVERHEIDop.versieInformatie"/>
  </office:meta>
</office:document-meta>
</file>