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een vergunningsaanvraag voor het aanbrengen van diverse werken voor project IJsselwerken op en onder de N337, provinciale weg Deventer - Zwolle, tussen hectometerpunten 11.645 en 13.0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Overijssel hebben op 19 juni 2026 een vergunningsaanvraag ontvangen voor het aanbrengen van diverse werken voor project IJsselwerken op en onder de N337, provinciale weg Deventer - Zwolle, tussen hectometerpunten 11.645 en 13.040.</text:p>
            <text:p text:style-name="common-al">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30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3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343</meta:user-defined>
    <meta:user-defined meta:name="DCTERMS.abstract">Besluit op een vergunningsaanvraag voor het aanbrengen van diverse werken voor project IJsselwerken op en onder de N337, provinciale weg Deventer - Zwolle, tussen hectometerpunten 11.645 en 13.040</meta:user-defined>
    <dc:language>nl</dc:language>
    <meta:user-defined meta:name="OVERHEIDop.locatietype/OVERHEIDop.gebiedsmarkering">Vlak</meta:user-defined>
    <meta:user-defined meta:name="DC.title">Besluit op een vergunningsaanvraag voor het aanbrengen van diverse werken voor project IJsselwerken op en onder de N337, provinciale weg Deventer - Zwolle, tussen hectometerpunten 11.645 en 13.040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45</meta:user-defined>
    <meta:user-defined meta:name="OVERHEIDop.PrbID/DC.identifier">prb-2026-14345</meta:user-defined>
    <meta:user-defined meta:name="OVERHEIDop.versieInformatie"/>
  </office:meta>
</office:document-meta>
</file>