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eeuwarden 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het bouwrijp maken van een locatie nabij Boksumerdyk voor de realisatie van een 110kV-hoogspanningsstation (otter, bunzing, hermelijn, wezel en waterspitsmuis).  </text:p>
            <text:p text:style-name="common-al"/>
            <text:p text:style-name="common-al">Locatie: ten zuiden van de Hendrik Algrawei te Leeuwarden, nabij de Boksumerdyk 10. </text:p>
            <text:p text:style-name="common-al"/>
            <text:p text:style-name="common-al">Gedeputeerde Staten hebben een omgevingsvergunning verleend onder zaaknummer 303903. De omgevingsvergunning is geldig vanaf 1 september 2026 tot en met 1 september 2029.</text:p>
            <text:p text:style-name="common-al"/>
            <text:p text:style-name="common-al">Belanghebbenden kunnen binnen zes weken na de verzenddatum van dit besluit bezwaar maken bij Gedeputeerde Staten. De verzenddatum van het besluit is vrijdag 14 augustus 2026.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;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common-al">Bezwaarschriften moeten gestuurd worden aan:</text:p>
            <text:p text:style-name="common-al">Gedeputeerde Staten, Postbus 20120, 8900 HM in Leeuward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Gemeente Leeuwarden  Bekendmaking Omgevingsvergunning Flora en Fauna activiteit Omgevingsw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32</meta:user-defined>
    <meta:user-defined meta:name="OVERHEIDop.PrbID/DC.identifier">prb-2026-14332</meta:user-defined>
    <meta:user-defined meta:name="OVERHEIDop.versieInformatie"/>
  </office:meta>
</office:document-meta>
</file>