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aanleggen elektriciteitskabel onder de provinciale weg N271, Venlo -  Nijmegen, van kilometrering 105.4 tot kilometrering 105.5, aan beide zijden van de weg, in de omgeving van Nieuwe Stuwweg 2, Afferden L, Z2026-00001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leggen van een elektriciteitskabel onder de provinciale weg N271, Venlo - Nijmegen, van kilometrering 105.4 tot kilometrering 105.5, aan beide zijden van de weg, in de omgeving van Nieuwe Stuwweg 2, Afferden L</text:p>
            <text:p text:style-name="common-al">Belanghebbenden kunnen binnen zes weken na de dag waarop dit besluit is verzonden bezwaar maken onder vermelding van zaaknummer Z2026-00001334.</text:p>
            <text:p text:style-name="common-al">Het besluit is verzonden op 19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3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3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aanleggen elektriciteitskabel onder de provinciale weg N271, Venlo -  Nijmegen, van kilometrering 105.4 tot kilometrering 105.5, aan beide zijden van de weg, in de omgeving van Nieuwe Stuwweg 2, Afferden L, Z2026-00001334</meta:user-defined>
    <meta:user-defined meta:name="OVERHEIDop.datumEindeReactietermijn">2026-09-30</meta:user-defined>
    <meta:user-defined meta:name="OVERHEIDop.terinzageleggingBG">https://jeleefomgeving.nl/inzien/001737430/f6fb0df1-31b8-40a1-a9e2-76ee0e58b830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8</meta:user-defined>
    <meta:user-defined meta:name="OVERHEIDop.PrbID/DC.identifier">prb-2026-14328</meta:user-defined>
    <meta:user-defined meta:name="OVERHEIDop.versieInformatie"/>
  </office:meta>
</office:document-meta>
</file>