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BPD Ontwikkeling B.V., Apennijnenweg 4 Tilburg – Z/5128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Voormalig schoolgebouw slopen ten behoeve van de realisatie van nieuwbouwwoningen</text:p>
            <text:p text:style-name="common-al">Locatie: Apennijnenweg 4, 5022 DV te Tilburg	 </text:p>
            <text:p text:style-name="common-al">Zaaknummer: Z/512889</text:p>
            <text:p text:style-name="common-al">Activiteit: Flora- en fauna-activiteit</text:p>
            <text:p text:style-name="common-al">Datum ontvangen: 18-08-2026	 </text:p>
            <text:p text:style-name="common-al">Als het besluit wordt genomen, publiceert de provincie een nieuw bericht. Vanaf dat moment kunt u documenten met informatie over het 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30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0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0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12889</meta:user-defined>
    <dc:language>nl</dc:language>
    <meta:user-defined meta:name="OVERHEIDop.locatietype/OVERHEIDop.gebiedsmarkering">Punt</meta:user-defined>
    <meta:user-defined meta:name="DC.title">Provincie Noord-Brabant – Omgevingsvergunning aangevraagd – BPD Ontwikkeling B.V., Apennijnenweg 4 Tilburg – Z/512889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302</meta:user-defined>
    <meta:user-defined meta:name="OVERHEIDop.PrbID/DC.identifier">prb-2026-14302</meta:user-defined>
    <meta:user-defined meta:name="OVERHEIDop.versieInformatie"/>
  </office:meta>
</office:document-meta>
</file>