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heroverweging spoedeisendheid Lange Weistraat 8, 2871BM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Lange Weistraat 8, 2871BM Schoonhoven is besloten dat</text:p>
            <text:p text:style-name="common-al">Op het geval van ernstige bodemverontreiniging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9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9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9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9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512</meta:user-defined>
    <meta:user-defined meta:name="DCTERMS.abstract">Beschikking niet spoedeisend</meta:user-defined>
    <dc:language>nl</dc:language>
    <meta:user-defined meta:name="OVERHEIDop.locatietype/OVERHEIDop.gebiedsmarkering">Punt</meta:user-defined>
    <meta:user-defined meta:name="DC.title">Beschikking heroverweging spoedeisendheid Lange Weistraat 8, 2871BM Schoonhoven</meta:user-defined>
    <meta:user-defined meta:name="DCTERMS.W3CDTF/DCTERMS.available">2026-08-21</meta:user-defined>
    <meta:user-defined meta:name="DCTERMS.W3CDTF/OVERHEIDop.jaargang">2026</meta:user-defined>
    <meta:user-defined meta:name="OVERHEIDop.publicationIssue">14294</meta:user-defined>
    <meta:user-defined meta:name="OVERHEIDop.PrbID/DC.identifier">prb-2026-14294</meta:user-defined>
    <meta:user-defined meta:name="OVERHEIDop.versieInformatie"/>
  </office:meta>
</office:document-meta>
</file>