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, Dijklaan 138, 140, 146 t/m 150 (even), 162, 164, 168 en 172 en Wethouder van den Bergplein 3, 23, 24 en 33 te Berg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 20 juli 2026 van een aanvraag om een omgevingsvergunning als bedoeld in de Omgevingswet. De aanvraag betreft het uitvoeren van isolatie- en onderhoudswerkzaamheden aan de complexen BA.001.A en BA.036 met de aanwezigheid hierbij van de gewone dwergvleermuis op locatie <text:span text:style-name="nadrukvet">Dijklaan 138, 140, 146 t/m 150 (even), 162, 164, 168 en 172 en Wethouder van den Bergplein 3, 23, 24 en 33 te Bergambacht</text:span>.</text:p>
            <text:p text:style-name="common-al">De aanvraag is ingediend voor een flora- en fauna-activiteit als bedoeld in artikel 5.1, tweede lid, onder g, van de Omgevingswet. De aanvraag is geregistreerd met het zaaknummer <text:span text:style-name="nadrukvet">01177581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429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9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9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DCTERMS.abstract">Het uitvoeren van isolatie- en onderhoudswerkzaamheden aan de complexen BA.001.A en BA.036 met de aanwezigheid hierbij van de gewone dwergvleermuis.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aanvraag omgevingsvergunning, Dijklaan 138, 140, 146 t/m 150 (even), 162, 164, 168 en 172 en Wethouder van den Bergplein 3, 23, 24 en 33 te Bergambacht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293</meta:user-defined>
    <meta:user-defined meta:name="OVERHEIDop.PrbID/DC.identifier">prb-2026-14293</meta:user-defined>
    <meta:user-defined meta:name="OVERHEIDop.versieInformatie"/>
  </office:meta>
</office:document-meta>
</file>