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innemen van een ligplaats met een pleziervaartuig en het overnemen van werken in de Oude Rijn, ter hoogte van Dammekant 61 in Bodegraven (245192)</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innemen van een ligplaats met een pleziervaartuig en het overnemen van werken, te weten een steiger, een bootlift en een calamiteitentrapje in de Oude Rijn ter hoogte van Dammekant 61 in Bodegrave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16-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9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587</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innemen van een ligplaats met een pleziervaartuig en het overnemen van werken in de Oude Rijn, ter hoogte van Dammekant 61 in Bodegraven (245192)</meta:user-defined>
    <meta:user-defined meta:name="DCTERMS.W3CDTF/DCTERMS.available">2026-08-21</meta:user-defined>
    <meta:user-defined meta:name="DCTERMS.W3CDTF/OVERHEIDop.jaargang">2026</meta:user-defined>
    <meta:user-defined meta:name="OVERHEIDop.publicationIssue">14292</meta:user-defined>
    <meta:user-defined meta:name="OVERHEIDop.PrbID/DC.identifier">prb-2026-14292</meta:user-defined>
    <meta:user-defined meta:name="OVERHEIDop.versieInformatie"/>
  </office:meta>
</office:document-meta>
</file>