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3, tussen km 7,9 en 8,0 in Voorthuiz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melding akkoord  op grond van de Omgevingsverordening Gelderland  verleend voor Brief melding Kabels en Leidingen akkoord met maatwerk voor 2 gestuurde boringen N303 tussen km 7,9 en 8,0 kenmerk  25.6885 Faunapassage 2 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139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139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303, tussen km 7,9 en 8,0 in Voorthuizen</meta:user-defined>
    <meta:user-defined meta:name="OVERHEIDop.datumEindeReactietermijn">2026-10-02</meta:user-defined>
    <meta:user-defined meta:name="OVERHEIDop.TilID/OVERHEIDop.terinzageleggingOP">til-2026-33097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89</meta:user-defined>
    <meta:user-defined meta:name="OVERHEIDop.PrbID/DC.identifier">prb-2026-14289</meta:user-defined>
    <meta:user-defined meta:name="OVERHEIDop.versieInformatie"/>
  </office:meta>
</office:document-meta>
</file>