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Bijlandseweg Tol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vraag verlenging van de ontheffing voor de herinrichting aan de Bijlandseweg Tolkamer.</text:p>
            <text:p text:style-name="common-al"/>
            <text:p text:style-name="common-al">Provincie Gelderland heeft op 12 augustus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114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aanvraag Omgevingsvergunning Bijlandseweg Tolkam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85</meta:user-defined>
    <meta:user-defined meta:name="OVERHEIDop.PrbID/DC.identifier">prb-2026-14285</meta:user-defined>
    <meta:user-defined meta:name="OVERHEIDop.versieInformatie"/>
  </office:meta>
</office:document-meta>
</file>