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milieubelastende activiteit bodemenergie locatie Laan van de Stier 50 te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milieubelastende activiteit (open) bodemenergie voor Koninklijke Talens in Apeldoorn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565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565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8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8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milieubelastende activiteit bodemenergie locatie Laan van de Stier 50 te Apeldoorn</meta:user-defined>
    <meta:user-defined meta:name="OVERHEIDop.datumEindeReactietermijn">2026-10-01</meta:user-defined>
    <meta:user-defined meta:name="OVERHEIDop.TilID/OVERHEIDop.terinzageleggingOP">til-2026-33085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81</meta:user-defined>
    <meta:user-defined meta:name="OVERHEIDop.PrbID/DC.identifier">prb-2026-14281</meta:user-defined>
    <meta:user-defined meta:name="OVERHEIDop.versieInformatie"/>
  </office:meta>
</office:document-meta>
</file>