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tijdelijk plaatsen van verkeerscamera's in de gemeente Haarlemmermeer in de provinciale weg N232 vanaf 30.711 t/m 30.773, verzonden 18 augustus 2026, zaaknummer ONH002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tijdelijk plaatsen van verkeerscamera's in de gemeente Haarlemmermeer in de provinciale weg N232 vanaf 30.711 t/m 30.773.</text:p>
            <text:p text:style-name="common-al">De vergunning is geregistreerd onder kenmerk: ONH00299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29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27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Toestemming voor het tijdelijk plaatsen van verkeerscamera's in de gemeente Haarlemmermeer in de provinciale weg N232 vanaf 30.711 t/m 30.773, verzonden 18 augustus 2026, zaaknummer ONH00299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77</meta:user-defined>
    <meta:user-defined meta:name="OVERHEIDop.PrbID/DC.identifier">prb-2026-14277</meta:user-defined>
    <meta:user-defined meta:name="OVERHEIDop.versieInformatie"/>
  </office:meta>
</office:document-meta>
</file>