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trekking aanvraag omgevingsvergunning voor het leggen van een telecommunicatieleiding en het maken van een boring hiervoor in de gemeente Haarlemmermeer op de provinciale weg N201 vanaf km 32.4 t/m km 32.4, ingetrokken op 18 augustus 2026, zaaknummer ONH001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Provincie Noord-Holland heeft de aanvraag geregistreerd onder kenmerk: ONH00139 voor het het leggen van een telecommunicatieleiding en het maken van een boring hiervoor in de gemeente Haarlemmermeer in de provinciale weg N201 vanaf 32.4 t/m 32.4. De aanvraag is op verzoek van de aanvrager op 18 augustus 2026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27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7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Vlak</meta:user-defined>
    <meta:user-defined meta:name="DC.title">Intrekking aanvraag omgevingsvergunning voor het leggen van een telecommunicatieleiding en het maken van een boring hiervoor in de gemeente Haarlemmermeer op de provinciale weg N201 vanaf km 32.4 t/m km 32.4, ingetrokken op 18 augustus 2026, zaaknummer ONH00139</meta:user-defined>
    <meta:user-defined meta:name="DCTERMS.W3CDTF/DCTERMS.available">2026-08-21</meta:user-defined>
    <meta:user-defined meta:name="DCTERMS.W3CDTF/OVERHEIDop.jaargang">2026</meta:user-defined>
    <meta:user-defined meta:name="OVERHEIDop.publicationIssue">14276</meta:user-defined>
    <meta:user-defined meta:name="OVERHEIDop.PrbID/DC.identifier">prb-2026-14276</meta:user-defined>
    <meta:user-defined meta:name="OVERHEIDop.versieInformatie"/>
  </office:meta>
</office:document-meta>
</file>