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maken van een tijdelijke bouwuitweg in de gemeente Zaanstad in de provinciale weg N515 vanaf 5.682 t/m 5.682, verzonden 18 augustus 2026, zaaknummer ONH001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maken van een tijdelijke bouwuitweg in de gemeente Zaanstad in de provinciale weg N515 vanaf 5.682 t/m 5.682.</text:p>
            <text:p text:style-name="common-al">De vergunning is geregistreerd onder kenmerk: ONH00160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9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2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maken van een tijdelijke bouwuitweg in de gemeente Zaanstad in de provinciale weg N515 vanaf 5.682 t/m 5.682, verzonden 18 augustus 2026, zaaknummer ONH00160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75</meta:user-defined>
    <meta:user-defined meta:name="OVERHEIDop.PrbID/DC.identifier">prb-2026-14275</meta:user-defined>
    <meta:user-defined meta:name="OVERHEIDop.versieInformatie"/>
  </office:meta>
</office:document-meta>
</file>