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De Constant Rebecqueplein 20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de beslissing op bezwaar tegen het besluit tot buitenbehandelingstelling van 27 oktober 2025 met kenmerk ODH1550183 op locatie <text:span text:style-name="nadrukvet">De Constant Rebecqueplein 20, 2518 RA te Den Haag</text:span>. Omdat deze beslissing op bezwaar een gewijzigd, inhoudelijk besluit op een vergunningaanvraag betreft, wordt hiervan thans kennis gegeven op de in artikel 12 van de Bekendmakingswet bepaalde wijze, op grond van artikel 16.64, derde lid, van de Omgevingswet. </text:p>
            <text:p text:style-name="common-al">De beschikking ziet op het verlenen van de omgevingsvergunning voor een milieubelastende activiteit(en) als bedoeld in artikel 5.1, tweede lid, onder b, van de Omgevingswet.</text:p>
            <text:p text:style-name="common-al">
            <text:span text:style-name="nadrukvet">Beroep </text:span>
            <text:span text:style-name="nadrukvet">en</text:span>
            <text:span text:style-name="nadrukvet"> voorlopige voorziening</text:span>
          </text:p>
            <text:p text:style-name="common-al">Tegen dit besluit kunnen belanghebbenden op grond van artikel 8:1 van de Algemene wet bestuursrecht binnen zes weken na de dag van verzending (18 augustus 2026), beroep aantekenen bij de Rechtbank Den Haag, sector Bestuursrecht, Postbus 20302, 2500 EH Den Haag. </text:p>
            <text:p text:style-name="common-al">Het aantekenen van beroep betekent niet dat het besluit niet geldt. Indien u wenst dat de inwerkingtreding van dit besluit wordt uitgesteld, kunt u bij de rechtbank om een voorlopige voorziening vragen op grond van artikel 8:81 van de Algemene wet bestuursrecht. U kunt het verzoek richten aan de Voorzieningenrechter van de Rechtbank Den Haag, sector Bestuursrecht, Postbus 20302, 2500 EH Den Haag. </text:p>
            <text:p text:style-name="common-al">In bepaalde gevallen is het mogelijk het beroep en/of het verzoek om een voorlopige voorziening digitaal in te dienen. Voor de mogelijkheden en voorwaarden kunt u onder andere de volgende website raadplegen: <text:a xlink:href="https://loket.rechtspraak.nl/" xlink:type="simple">https://loket.rechtspraak.nl/</text:a> . </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wijzigen van de vergunning voor de milieubelastende activiteit in verband met het toevoegen van assets teneinde het leidingtracé in gebruik te kunnen nemen</meta:user-defined>
    <dc:language>nl</dc:language>
    <meta:user-defined meta:name="OVERHEIDop.locatietype/OVERHEIDop.gebiedsmarkering">Adres</meta:user-defined>
    <meta:user-defined meta:name="DC.title">Kennisgeving beschikking omgevingsvergunning, De Constant Rebecqueplein 20 te Den Haag</meta:user-defined>
    <meta:user-defined meta:name="DCTERMS.W3CDTF/DCTERMS.available">2026-08-21</meta:user-defined>
    <meta:user-defined meta:name="DCTERMS.W3CDTF/OVERHEIDop.jaargang">2026</meta:user-defined>
    <meta:user-defined meta:name="OVERHEIDop.publicationIssue">14273</meta:user-defined>
    <meta:user-defined meta:name="OVERHEIDop.PrbID/DC.identifier">prb-2026-14273</meta:user-defined>
    <meta:user-defined meta:name="OVERHEIDop.versieInformatie"/>
  </office:meta>
</office:document-meta>
</file>