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Hornweg 14, Amsterdam - Plaatsen 6 tanks - Perstorp Amsterdam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een veranderingsvergunning voor het plaatsen van 6 tanks met ADR 8 vpg II stoffen</text:p>
            <text:p text:style-name="common-al">Aanvrager: Perstorp Amsterdam B.V.</text:p>
            <text:p text:style-name="common-al">Zaaknummer: OD2026-0045363</text:p>
            <text:p text:style-name="common-al">DSO nummer: 2026071300205</text:p>
            <text:p text:style-name="common-al">Ontvangstdatum aanvraag: 13-07-2026</text:p>
            <text:p text:style-name="common-al">Namens: Provincie Noord-Holland</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426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6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6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D2026-0045363</meta:user-defined>
    <meta:user-defined meta:name="DCTERMS.abstract">Perstorp veranderingsvergunning plaatsing 6 tanks</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Hornweg 14, Amsterdam - Plaatsen 6 tanks - Perstorp Amsterdam B.V.</meta:user-defined>
    <meta:user-defined meta:name="DCTERMS.W3CDTF/DCTERMS.available">2026-08-21</meta:user-defined>
    <meta:user-defined meta:name="DCTERMS.W3CDTF/OVERHEIDop.jaargang">2026</meta:user-defined>
    <meta:user-defined meta:name="OVERHEIDop.publicationIssue">14268</meta:user-defined>
    <meta:user-defined meta:name="OVERHEIDop.PrbID/DC.identifier">prb-2026-14268</meta:user-defined>
    <meta:user-defined meta:name="OVERHEIDop.versieInformatie"/>
  </office:meta>
</office:document-meta>
</file>