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edemblikkersluisweg 4 Middenmeer , 39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fvalzorg Deponie B.V.</text:p>
            <text:p text:style-name="common-al">Zaaknummer: OD2026-0052973</text:p>
            <text:p text:style-name="common-al">DSO nummer: 2026081801042</text:p>
            <text:p text:style-name="common-al">Ontvangstdatum melding: 18-08-2026</text:p>
            <text:p text:style-name="common-al">Namens: Provincie Noord-Hollan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Provincie/DC.creator">Noord-Holland</meta:user-defined>
    <meta:user-defined meta:name="OVERHEIDop.Rubriek/DC.type">omgevingsmeld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73</meta:user-defined>
    <meta:user-defined meta:name="DCTERMS.abstract">Aanleg baggervakken kades</meta:user-defined>
    <dc:language>nl</dc:language>
    <meta:user-defined meta:name="OVERHEIDop.locatietype/OVERHEIDop.gebiedsmarkering">Vlak</meta:user-defined>
    <meta:user-defined meta:name="DC.title">Melding toepassen grond en baggerspecie - Nabij Medemblikkersluisweg 4 Middenmeer , 394 meter richting noordwes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67</meta:user-defined>
    <meta:user-defined meta:name="OVERHEIDop.PrbID/DC.identifier">prb-2026-14267</meta:user-defined>
    <meta:user-defined meta:name="OVERHEIDop.versieInformatie"/>
  </office:meta>
</office:document-meta>
</file>