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nnemen van een ligplaats met een woonark in het Rijn-Schiekanaal, ter hoogte van Roomburgereiland 3 te Leiden (24443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innemen van een ligplaats met een woonark en het behouden van een steiger en een golfbreker in het Rijn-Schiekanaal, ter hoogte van Roomburgereiland 3 te Leid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7-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488</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innemen van een ligplaats met een woonark in het Rijn-Schiekanaal, ter hoogte van Roomburgereiland 3 te Leiden (244432)</meta:user-defined>
    <meta:user-defined meta:name="DCTERMS.W3CDTF/DCTERMS.available">2026-08-20</meta:user-defined>
    <meta:user-defined meta:name="DCTERMS.W3CDTF/OVERHEIDop.jaargang">2026</meta:user-defined>
    <meta:user-defined meta:name="OVERHEIDop.publicationIssue">14263</meta:user-defined>
    <meta:user-defined meta:name="OVERHEIDop.PrbID/DC.identifier">prb-2026-14263</meta:user-defined>
    <meta:user-defined meta:name="OVERHEIDop.versieInformatie"/>
  </office:meta>
</office:document-meta>
</file>