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ic6c2e7f3-a08b-417e-a3c1-421118d4e39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style>
    <style:style style:family="table-column" style:parent-style-name="colspec" style:name="id1-3-2-2-1-4-1-2">
      <style:table-column-properties/>
    </style: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3-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6-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9-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5">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5-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Besluit van Gedeputeerde Staten van Noord-Holland van 4 augustus 2026, nr. BS160726MK, tot vaststelling van een aantal data en het aantal raadsleden in verband met de herindelingsverkiezingen voor de gemeente Hilversum en de grensbeschrijving van de gemeente Hilversum</text:p>
      <text:section text:name="regeling_id1-3-2" text:style-name="regeling">
        <text:section text:name="aanhef_id1-3-2-1" text:style-name="aanhef">
          <text:section text:name="preambule_id1-3-2-1-1" text:style-name="preambule">
            <text:p text:style-name="al">Gedeputeerde Staten van Noord-Holland;</text:p>
            <text:p text:style-name="al"/>
            <text:p text:style-name="al">Gelet op de Wet van 8 juli 2026 2026, houdende de herindeling van de gemeenten Hilversum en Wijdemeren (Stb. 2026, nr. 208);</text:p>
            <text:p text:style-name="al"/>
            <text:p text:style-name="al">Gelet op artikelen 2, tweede lid, 54, 55 en 56 van de Wet algemene regels herindeling;</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Gedeputeerde Staten stellen de volgende data vast in verband met de samenvoeging van de gemeenten Wijdemeren en Hilversum:</text:p>
            <text:p text:style-name="al"/>
            <text:section text:name="table_id1-3-2-2-1-4" text:style-name="table">
              <text:p text:style-name="table_top"/>
              <table:table table:style-name="tgroup">
                <table:table-column table:style-name="id1-3-2-2-1-4-1-1"/>
                <table:table-column table:style-name="id1-3-2-2-1-4-1-2"/>
                <table:table-row table:style-name="row">
                  <table:table-cell table:style-name="entry" table:number-rows-spanned="1" table:number-columns-spanned="1">
                    <text:p text:style-name="table_al">20 augustus 2026:</text:p>
                  </table:table-cell>
                  <table:table-cell table:style-name="entry" table:number-rows-spanned="1" table:number-columns-spanned="1">
                    <text:p text:style-name="table_al"> de uiterste datum voor het benoemen van leden en plaatsvervangende leden van het centraal stembureaus door burgemeester en wethouders van de gemeente die niet wordt opgeheven (artikel 55, zesde lid van de Wet algemene regels herindeling);</text:p>
                  </table:table-cell>
                </table:table-row>
                <table:table-row table:style-name="row">
                  <table:table-cell table:style-name="entry" table:number-rows-spanned="1" table:number-columns-spanned="1">
                    <text:p text:style-name="table_al">28 september 2026:</text:p>
                  </table:table-cell>
                  <table:table-cell table:style-name="entry" table:number-rows-spanned="1" table:number-columns-spanned="1">
                    <text:p text:style-name="table_al"> de datum waarop het college van burgemeester en wethouders van de gemeente Wijdemeren een opgave van de kiesgerechtigde personen in deze gemeente dient te zenden aan het college van burgemeester en wethouders van de gemeente Hilversum (artikel 54, eerste lid van de Wet algemene regels herindeling);</text:p>
                  </table:table-cell>
                </table:table-row>
                <table:table-row table:style-name="row">
                  <table:table-cell table:style-name="entry" table:number-rows-spanned="1" table:number-columns-spanned="1">
                    <text:p text:style-name="table_al">9 november 2026:</text:p>
                  </table:table-cell>
                  <table:table-cell table:style-name="entry" table:number-rows-spanned="1" table:number-columns-spanned="1">
                    <text:p text:style-name="table_al"> de uiterste datum voor het instellen van de stembureaus, het aanwijzen van stemlokalen en het benoemen van leden en plaatsvervangende leden van de stembureaus, door burgemeester en wethouders (artikel 55, zesde lid van de Wet algemene regels herindeling);</text:p>
                  </table:table-cell>
                </table:table-row>
                <table:table-row table:style-name="row">
                  <table:table-cell table:style-name="entry" table:number-rows-spanned="1" table:number-columns-spanned="1">
                    <text:p text:style-name="table_al">18 november 2026:</text:p>
                  </table:table-cell>
                  <table:table-cell table:style-name="entry" table:number-rows-spanned="1" table:number-columns-spanned="1">
                    <text:p text:style-name="table_al"> de dag van de stemming (artikel 55, tweede lid van de Wet algemene regels herindeling;</text:p>
                  </table:table-cell>
                </table:table-row>
                <table:table-row table:style-name="row">
                  <table:table-cell table:style-name="entry" table:number-rows-spanned="1" table:number-columns-spanned="1">
                    <text:p text:style-name="table_al">18 december 2026:</text:p>
                  </table:table-cell>
                  <table:table-cell table:style-name="entry" table:number-rows-spanned="1" table:number-columns-spanned="1">
                    <text:p text:style-name="table_al"> de datum waarvoor het onderzoek van de geloofsbrieven van de benoemde raadsleden door de gemeenteraad van de gemeente Hilversum moet hebben plaatsgevonden (artikel 56, tweede lid van de Wet algemene regels herindeling).</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text:p>
            <text:p text:style-name="al">Gelet op het inwoneraantal op 1 januari 2026 op het grondgebied van de in te stellen gemeente Hilversum, stellen Gedeputeerde Staten het aantal leden van de nieuwe gemeenteraad vast op 39.</text:p>
          </text:section>
          <text:section text:name="artikel_id1-3-2-2-3" text:style-name="artikel">
            <text:p text:style-name="artikel_kop_titel"><text:span text:style-name="artikel_kop_label">Artikel</text:span> <text:span text:style-name="artikel_kop_nr">3</text:span> </text:p>
            <text:p text:style-name="al">Gedeputeerde staten stellen de navolgende beschrijving van de grens vast van de nieuwe gemeente Hilversum, die gelijk is aan de buitengrens van de huidige gemeenten Hilversum en Wijdemeren, die is aangegeven op de bij dit besluit behorende kaart:</text:p>
            <text:p text:style-name="al"/>
            <text:list text:style-name="id1-3-2-2-3-4">
              <text:list-item text:style-override="id1-3-2-2-3-4-1">
                <text:number>A.</text:number>
                <text:p text:style-name="al">Grens met Amsterdam</text:p>
              </text:list-item>
            </text:list>
            <text:p text:style-name="al">Vanaf het snijpunt van de grens tussen de op te heffen gemeente Wijdemeren en de gemeenten Stichtse Vecht en Amsterdam volgt de nieuwe grens de huidige grens tussen de op te heffen gemeente Wijdemeren en de gemeente Amsterdam tot aan het snijpunt van de huidige grens van de op te heffen gemeente Wijdemeren en de gemeenten Amsterdam en Hilversum. </text:p>
            <text:p text:style-name="al"/>
            <text:list text:style-name="id1-3-2-2-3-7">
              <text:list-item text:style-override="id1-3-2-2-3-7-1">
                <text:number>B.</text:number>
                <text:p text:style-name="al">Grens met Amsterdam</text:p>
              </text:list-item>
            </text:list>
            <text:p text:style-name="al">Vanaf het onder A. laatstgenoemde snijpunt volgt de nieuwe grens de huidige grens tussen de gemeente Hilversum en de gemeente Amsterdam tot aan het snijpunt van de huidige grens van de gemeente Hilversum en de gemeenten Amsterdam en Gooise Meren. </text:p>
            <text:p text:style-name="al"/>
            <text:list text:style-name="id1-3-2-2-3-10">
              <text:list-item text:style-override="id1-3-2-2-3-10-1">
                <text:number>C.</text:number>
                <text:p text:style-name="al">Grens met Gooise Meren </text:p>
              </text:list-item>
            </text:list>
            <text:p text:style-name="al">Vanaf het onder B. laatstgenoemde snijpunt volgt de nieuwe grens de huidige grens tussen de gemeente Hilversum en de gemeente Gooise Meren tot aan het snijpunt van de huidige grens van de gemeente Hilversum en de gemeenten Huizen en Gooise Meren. </text:p>
            <text:p text:style-name="al"/>
            <text:list text:style-name="id1-3-2-2-3-13">
              <text:list-item text:style-override="id1-3-2-2-3-13-1">
                <text:number>D.</text:number>
                <text:p text:style-name="al">Grens met Huizen</text:p>
              </text:list-item>
            </text:list>
            <text:p text:style-name="al">Vanaf het onder C. laatstgenoemde snijpunt volgt de nieuwe grens de huidige grens tussen de gemeente Hilversum en de gemeente Huizen tot aan het snijpunt van de huidige grens van de gemeente Hilversum en de gemeenten Huizen, Blaricum en Laren.</text:p>
            <text:p text:style-name="al"/>
            <text:list text:style-name="id1-3-2-2-3-16">
              <text:list-item text:style-override="id1-3-2-2-3-16-1">
                <text:number>E.</text:number>
                <text:p text:style-name="al">Grens met Laren</text:p>
              </text:list-item>
            </text:list>
            <text:p text:style-name="al">Vanaf het onder D. laatstgenoemde snijpunt volgt de nieuwe grens de huidige grens tussen gemeente Hilversum en de gemeente Laren tot aan het snijpunt van de huidige grens van de gemeente Hilversum en de gemeenten Laren en Baarn. </text:p>
            <text:p text:style-name="al"/>
            <text:list text:style-name="id1-3-2-2-3-19">
              <text:list-item text:style-override="id1-3-2-2-3-19-1">
                <text:number>F.</text:number>
                <text:p text:style-name="al">Grens met Baarn</text:p>
              </text:list-item>
            </text:list>
            <text:p text:style-name="al">Vanaf het onder E. laatstgenoemde snijpunt volgt de nieuwe grens de huidige grens tussen gemeente Hilversum en de gemeente Baarn tot aan het snijpunt van de huidige grens van de gemeente Hilversum en de gemeenten Baarn en De Bilt. </text:p>
            <text:p text:style-name="al"/>
            <text:list text:style-name="id1-3-2-2-3-22">
              <text:list-item text:style-override="id1-3-2-2-3-22-1">
                <text:number>G.</text:number>
                <text:p text:style-name="al">Grens met De Bilt</text:p>
              </text:list-item>
            </text:list>
            <text:p text:style-name="al">Vanaf het onder F. laatstgenoemde snijpunt volgt de nieuwe grens de huidige grens tussen de gemeente Hilversum en de gemeente De Bilt tot aan het snijpunt van de huidige grens van de gemeente Hilversum, de huidige grens van de op te heffen gemeente Wijdemeren en de gemeente De Bilt. </text:p>
            <text:p text:style-name="al"/>
            <text:list text:style-name="id1-3-2-2-3-25">
              <text:list-item text:style-override="id1-3-2-2-3-25-1">
                <text:number>H.</text:number>
                <text:p text:style-name="al">Grens met De Bilt</text:p>
              </text:list-item>
            </text:list>
            <text:p text:style-name="al">Vanaf het onder G. laatstgenoemde snijpunt volgt de nieuwe grens de huidige grens tussen de op te heffen gemeente Wijdemeren en de gemeente De Bilt tot aan het snijpunt van de huidige grens van de op te heffen gemeente Wijdemeren en de gemeenten Stichtse Vecht en De Bilt. </text:p>
            <text:p text:style-name="al"/>
            <text:list text:style-name="id1-3-2-2-3-28">
              <text:list-item text:style-override="id1-3-2-2-3-28-1">
                <text:number>I.</text:number>
                <text:p text:style-name="al">Grens met Stichtse Vecht</text:p>
              </text:list-item>
            </text:list>
            <text:p text:style-name="al">Vanaf het onder H. laatstgenoemde snijpunt volgt de nieuwe grens de huidige grens tussen de op te heffen gemeente Wijdemeren en de gemeente Stichtse Vecht tot aan het snijpunt van de huidige grens van de op te heffen gemeente Wijdemeren en de gemeenten Stichtse Vecht en Amsterdam.</text:p>
          </text:section>
          <text:section text:name="artikel_id1-3-2-2-4" text:style-name="artikel">
            <text:p text:style-name="artikel_kop_titel"><text:span text:style-name="artikel_kop_label">Artikel</text:span> <text:span text:style-name="artikel_kop_nr">4</text:span> </text:p>
            <text:p text:style-name="al">Dit besluit treedt in werking op het tijdstip dat de Wet van 8 juli 2026 tot herindeling van de gemeenten Hilversum en Wijdemeren in werking treedt.</text:p>
          </text:section>
        </text:section>
        <text:section text:name="regeling-sluiting_id1-3-2-3" text:style-name="regeling-sluiting">
          <text:section text:name="ondertekening_id1-3-2-3-1">
            <text:p><text:span text:style-name="functie">Haarlem, 4 augustus 2026 </text:span></text:p>
          </text:section>
          <text:section text:name="ondertekening_id1-3-2-3-2">
            <text:p><text:span text:style-name="functie"/></text:p>
            <text:p><text:span text:style-name="functie">Gedeputeerde Staten van Noord-Holland</text:span></text:p>
          </text:section>
          <text:section text:name="ondertekening_id1-3-2-3-3">
            <text:p><text:span text:style-name="functie"/></text:p>
            <text:p><text:span text:style-name="functie">A.Th.H. van Dijk, voorzitter.</text:span></text:p>
          </text:section>
          <text:section text:name="ondertekening_id1-3-2-3-4">
            <text:p><text:span text:style-name="functie"/></text:p>
            <text:p><text:span text:style-name="functie">M.J.H. van Kuijk, provinciesecretaris. </text:span></text:p>
          </text:section>
        </text:section>
        <text:section text:name="bijlage_id1-3-2-4" text:style-name="bijlage">
          <text:p text:style-name="bijlage_top"/>
          <text:p text:style-name="hoofdstuk_kop"><text:span text:style-name="label">Bijlage:</text:span>  Kaart grensbeschrijving nieuwe gemeente Hilversum</text:p>
          <text:p text:style-name="al"/>
          <text:p text:style-name="al">
          <draw:frame><draw:text-box><text:section text:name="plaatje_id1-3-2-4-3-1" text:style-name="plaatje">
            <text:p text:style-name="illustratie_id1-3-2-4-3-1-1"><draw:frame draw:style-name="illustratie_id1-3-2-4-3-1-1" text:anchor-type="paragraph" svg:width="150mm" svg:height="104.39999999999999mm"><draw:image xlink:href="Pictures/Kaartic6c2e7f3-a08b-417e-a3c1-421118d4e39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2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Provincie/DC.creator">Noord-Holland</meta:user-defined>
    <meta:user-defined meta:name="OVERHEID.Informatietype/DC.type">officiële publicatie</meta:user-defined>
    <meta:user-defined meta:name="OVERHEIDop.Rubriek/DC.type">ander besluit van algemene strekking</meta:user-defined>
    <meta:user-defined meta:name="OVERHEID.Provincie/DCTERMS.publisher">Noord-Holland</meta:user-defined>
    <meta:user-defined meta:name="OVERHEID.Provincie/OVERHEID.authority">Noord-Holland</meta:user-defined>
    <meta:user-defined meta:name="OVERHEID.TaxonomieBeleidsagendaDecentraal/OVERHEID.category">Bestuur | Organisatie en beleid</meta:user-defined>
    <meta:user-defined meta:name="DC.source">artikel 2, tweede lid, van de Wet algemene regels herindeling]|[1.0:c:BWBR0003718&amp;artikel=2&amp;lid=2&amp;g=2024-01-01</meta:user-defined>
    <meta:user-defined meta:name="DC.source">artikel 54 van de Wet algemene regels herindeling]|[1.0:c:BWBR0003718&amp;artikel=54&amp;g=2024-01-01</meta:user-defined>
    <meta:user-defined meta:name="DC.source">artikel 55 van de Wet algemene regels herindeling]|[1.0:c:BWBR0003718&amp;artikel=55&amp;g=2024-01-01</meta:user-defined>
    <meta:user-defined meta:name="DC.source">artikel 56 van de Wet algemene regels herindeling]|[1.0:c:BWBR0003718&amp;artikel=56&amp;g=2024-01-01</meta:user-defined>
    <meta:user-defined meta:name="OVERHEIDop.referentienummer">BS160726MK</meta:user-defined>
    <meta:user-defined meta:name="DCTERMS.alternative">Besluit herindelingsverkiezingen gemeente Hilversum en grensbeschrijving gemeente Hilversum</meta:user-defined>
    <dc:language>nl</dc:language>
    <meta:user-defined meta:name="OVERHEIDop.locatietype/OVERHEIDop.gebiedsmarkering">Provincie</meta:user-defined>
    <meta:user-defined meta:name="DC.title">Besluit van Gedeputeerde Staten van Noord-Holland van 4 augustus 2026, nr. BS160726MK, tot vaststelling van een aantal data en het aantal raadsleden in verband met de herindelingsverkiezingen voor de gemeente Hilversum en de grensbeschrijving van de gemeente Hilversum</meta:user-defined>
    <meta:user-defined meta:name="DCTERMS.W3CDTF/DCTERMS.available">2026-08-20</meta:user-defined>
    <meta:user-defined meta:name="DCTERMS.W3CDTF/OVERHEIDop.jaargang">2026</meta:user-defined>
    <meta:user-defined meta:name="OVERHEIDop.publicationIssue">14261</meta:user-defined>
    <meta:user-defined meta:name="OVERHEIDop.betreftRegeling">CVDR765676_1</meta:user-defined>
    <meta:user-defined meta:name="OVERHEIDop.PrbID/DC.identifier">prb-2026-14261</meta:user-defined>
    <meta:user-defined meta:name="xs:date/OVERHEIDop.startdatum">2027-01-01</meta:user-defined>
    <meta:user-defined meta:name="OVERHEIDop.versieInformatie"/>
  </office:meta>
</office:document-meta>
</file>