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aangaan overeenkomst vestiging recht van opstal nabij Vogelweg 47 te Zeewol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genomen besluit</text:span>
          </text:p>
            <text:p text:style-name="common-al">De provincie heeft het voornemen om met Liander een overeenkomst vestiging recht van opstal aan te gaan.</text:p>
            <text:p text:style-name="common-al">
            <text:span text:style-name="nadrukvet">Enige serieuze gegadigde</text:span>
          </text:p>
            <text:p text:style-name="common-al">De provincie meent dat Liander op grond van objectieve, redelijke en toetsbare criteria de enige serieuze gegadigde voor het sluiten van de overeenkomst vestiging recht van opstal, hierna te noemen ‘de overeenkomst’, ten behoeve van een transformatorstation is. Dit op grond van de volgende redenen:</text:p>
            <text:p text:style-name="common-al">Liander is voornemens om een nieuw transformatorstation te plaatsen op de (kruising van de) percelen van provincie Flevoland, kadastraal bekend gemeente Zeewolde, sectie D, nummers 235 en 608 nabij Vogelweg 47 te Zeewolde. Het is van belang dat er een scheiding komt tussen de eigendom van de grond en de eigendom van de opstal van Liander op de grond van de provincie. Middels de vestiging van het recht van opstal wordt er een scheiding tussen de eigendom van de grond en de eigendom van de opstal (lees: transformatorstation) gerealiseerd. Tevens geldt dat de te realiseren opstal van Liander van groot belang is in het kader van de energietransitie in Provincie Flevoland. Middels het nog te realiseren opstal wordt bijgedragen aan de energietransitie in Provincie Flevoland. De provincie is daarom voornemens om ter zake van de te realiseren opstal van Liander op de grond van de provincie ten behoeve van Liander en ten laste van de provincie een overeenkomst tot vestiging van een recht van opstal aan te gaan.</text:p>
            <text:p text:style-name="common-al">Gelet op voormelde geschetste feiten en omstandigheden is de provincie van mening dat vaststaat, althans dat redelijkerwijs mag worden aangenomen dat Liander, op basis van objectieve, redelijke en toetsbare criteria de enige serieuze gegadigde is die in aanmerking komt voor het sluiten van de overeenkomst is.</text:p>
            <text:p text:style-name="common-al">
            <text:span text:style-name="nadrukvet">Zienswijze op voorgenomen besluit en vervolg</text:span>
          </text:p>
            <text:p text:style-name="common-al">De provincie zal 20 kalenderdagen na de datum van deze publicatie de overeenkomst sluiten, tenzij binnen voormelde termijn door een belanghebbende een kortgeding procedure tegen dit voornemen aanhangig is gemaakt bij de bevoegde voorzieningenrechter van de rechtbank. Een afschrift van de dagvaarding dient u aan Provincie Flevoland (postbus 55, 8200 AB Lelystad) te verzenden onder vermelding van ‘Dagvaarding inzake voornemen tot sluiten van overeenkomst vestiging recht van opstal nabij Vogelweg 47 te Zeewolde’.</text:p>
            <text:p text:style-name="last-al">Bij gebreke van het niet tijdig aanhangig maken van een kort geding vervalt het recht tegen al het voornoemde in rechte op te komen en/of daarop enige vordering tot schadevergoeding of welke andere aanspraak dan ook te baseren, althans heeft u uw rechten daarop verwer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42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Flevoland</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3526906</meta:user-defined>
    <dc:language>nl</dc:language>
    <meta:user-defined meta:name="OVERHEIDop.locatietype/OVERHEIDop.gebiedsmarkering">Adres</meta:user-defined>
    <meta:user-defined meta:name="DC.title">Voornemen tot aangaan overeenkomst vestiging recht van opstal nabij Vogelweg 47 te Zeewolde</meta:user-defined>
    <meta:user-defined meta:name="DCTERMS.W3CDTF/DCTERMS.available">2026-08-24</meta:user-defined>
    <meta:user-defined meta:name="DCTERMS.W3CDTF/OVERHEIDop.jaargang">2026</meta:user-defined>
    <meta:user-defined meta:name="OVERHEIDop.publicationIssue">14259</meta:user-defined>
    <meta:user-defined meta:name="OVERHEIDop.PrbID/DC.identifier">prb-2026-14259</meta:user-defined>
    <meta:user-defined meta:name="OVERHEIDop.versieInformatie"/>
  </office:meta>
</office:document-meta>
</file>