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5 bomen aan de provinciale weg N217, plaatselijk bekend als Maasdamseweg te 's-Gravendeel in de gemeente Hoeksche Waard (24542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kappen van vijf bomen die zijn gelegen langs, aan of op het aan te leggenfietspad aan de provinciale weg N217, plaatselijk bekend als Maasdamseweg te 's-Gravendeel tussen km 26.200 en 26.320 in de gemeente Hoeksche Waard ten behoeve van de aanleg van het fietspad welke behoort tot de ontsluitingsweg van het plangebied ’s-Gravendeel West.</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18-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455</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kappen van 5 bomen aan de provinciale weg N217, plaatselijk bekend als Maasdamseweg te 's-Gravendeel in de gemeente Hoeksche Waard (245422)</meta:user-defined>
    <meta:user-defined meta:name="DCTERMS.W3CDTF/DCTERMS.available">2026-08-20</meta:user-defined>
    <meta:user-defined meta:name="DCTERMS.W3CDTF/OVERHEIDop.jaargang">2026</meta:user-defined>
    <meta:user-defined meta:name="OVERHEIDop.publicationIssue">14251</meta:user-defined>
    <meta:user-defined meta:name="OVERHEIDop.PrbID/DC.identifier">prb-2026-14251</meta:user-defined>
    <meta:user-defined meta:name="OVERHEIDop.versieInformatie"/>
  </office:meta>
</office:document-meta>
</file>