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Haspel 121 te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. Het intrekkingsverzoek heeft zaaknummer 2024-007999 en betreft het adres Haspel 121 te Ermelo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4-007999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4-007999. Onderaan het besluit leest u hier meer over.</text:p>
            <text:p text:style-name="common-al"/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Haspel 121 te Ermelo</meta:user-defined>
    <meta:user-defined meta:name="OVERHEIDop.datumEindeReactietermijn">2026-10-01</meta:user-defined>
    <meta:user-defined meta:name="OVERHEIDop.TilID/OVERHEIDop.terinzageleggingOP">til-2026-33015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49</meta:user-defined>
    <meta:user-defined meta:name="OVERHEIDop.PrbID/DC.identifier">prb-2026-14249</meta:user-defined>
    <meta:user-defined meta:name="OVERHEIDop.versieInformatie"/>
  </office:meta>
</office:document-meta>
</file>