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Koggenrandweg 1, Middenmeer - Plaatsen keerwand t.b.v. nieuwe oprit naar stortplaats - Afvalzorg Deponie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plaatsen van een keerwand ten behoeve van een nieuwe oprit naar de stortplaats</text:p>
            <text:p text:style-name="common-al">Aanvrager: Afvalzorg Deponie B.V.</text:p>
            <text:p text:style-name="common-al">Zaaknummer: OD2026-0038955</text:p>
            <text:p text:style-name="common-al">DSO nummer: 2026061701307</text:p>
            <text:p text:style-name="common-al">Ontvangstdatum aanvraag: 17-06-2026</text:p>
            <text:p text:style-name="common-al">Namens: Provincie Noord-Holland</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424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4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4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38955</meta:user-defined>
    <meta:user-defined meta:name="DCTERMS.abstract">het plaatsen van een keerwand ten behoeve van een nieuwe oprit naar de stortplaats</meta:user-defined>
    <dc:language>nl</dc:language>
    <meta:user-defined meta:name="OVERHEIDop.locatietype/OVERHEIDop.gebiedsmarkering">Vlak</meta:user-defined>
    <meta:user-defined meta:name="DC.title">Aanvraag vergunning ontvangen - Koggenrandweg 1, Middenmeer - Plaatsen keerwand t.b.v. nieuwe oprit naar stortplaats - Afvalzorg Deponie B.V.</meta:user-defined>
    <meta:user-defined meta:name="DCTERMS.W3CDTF/DCTERMS.available">2026-08-20</meta:user-defined>
    <meta:user-defined meta:name="DCTERMS.W3CDTF/OVERHEIDop.jaargang">2026</meta:user-defined>
    <meta:user-defined meta:name="OVERHEIDop.publicationIssue">14248</meta:user-defined>
    <meta:user-defined meta:name="OVERHEIDop.PrbID/DC.identifier">prb-2026-14248</meta:user-defined>
    <meta:user-defined meta:name="OVERHEIDop.versieInformatie"/>
  </office:meta>
</office:document-meta>
</file>