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Wenckebachstraat 1, Velsen-Noord - Plaatsen vernevelingsinstallatie en installatie windschermen - Tata Steel IJmuiden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plaatsen en in gebruik nemen van een watervernevelingsinstallatie en de installatie van windschermen langs de transportbanden</text:p>
            <text:p text:style-name="common-al">Aanvrager: Tata Steel IJmuiden B.V.</text:p>
            <text:p text:style-name="common-al">Zaaknummer: OD2026-0051618</text:p>
            <text:p text:style-name="common-al">DSO nummer: 2026081200238</text:p>
            <text:p text:style-name="common-al">Ontvangstdatum aanvraag: 12-08-2026</text:p>
            <text:p text:style-name="common-al">Namens: Provincie Noord-Holland</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424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4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4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51618</meta:user-defined>
    <meta:user-defined meta:name="DCTERMS.abstract">het plaatsen en in gebruik nemen van een watervernevelingsinstallatie en de installatie van windschermen langs de transportbanden</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Wenckebachstraat 1, Velsen-Noord - Plaatsen vernevelingsinstallatie en installatie windschermen - Tata Steel IJmuiden B.V.</meta:user-defined>
    <meta:user-defined meta:name="DCTERMS.W3CDTF/DCTERMS.available">2026-08-20</meta:user-defined>
    <meta:user-defined meta:name="DCTERMS.W3CDTF/OVERHEIDop.jaargang">2026</meta:user-defined>
    <meta:user-defined meta:name="OVERHEIDop.publicationIssue">14245</meta:user-defined>
    <meta:user-defined meta:name="OVERHEIDop.PrbID/DC.identifier">prb-2026-14245</meta:user-defined>
    <meta:user-defined meta:name="OVERHEIDop.versieInformatie"/>
  </office:meta>
</office:document-meta>
</file>