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09, km 39.0-39.5 in 't H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tijdelijke verkeersmaatregelen en omleidingsborden t.b.v. werkzaamhe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53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536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beschikk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DC.title">Provincie Gelderland Omgevingsverordening Gelderland, locatie provinciale weg N309, km 39.0-39.5 in 't Harde</meta:user-defined>
    <meta:user-defined meta:name="OVERHEIDop.datumEindeReactietermijn">2026-10-01</meta:user-defined>
    <meta:user-defined meta:name="OVERHEIDop.TilID/OVERHEIDop.terinzageleggingOP">til-2026-33004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41</meta:user-defined>
    <meta:user-defined meta:name="OVERHEIDop.PrbID/DC.identifier">prb-2026-14241</meta:user-defined>
    <meta:user-defined meta:name="OVERHEIDop.versieInformatie"/>
  </office:meta>
</office:document-meta>
</file>