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vergunningsaanvraag voor het plaatsen van waarschuwingsborden op de N761 provinciale weg Oldemarkt - Steenwijk, tussen hectometerpunten 4.800 en 5.300 en tussen hectometerpunten 6.000 en 7.520, vanwege de inspectie van riol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1 mei 2026 een vergunningsaanvraag ontvangen voor het plaatsen van waarschuwingsborden op de N761 provinciale weg Oldemarkt - Steenwijk, tussen hectometerpunten 4.800 en 5.300 en tussen hectometerpunten 6.000 en 7.520, vanwege de inspectie van riolering.</text:p>
            <text:p text:style-name="common-al">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9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23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967</meta:user-defined>
    <meta:user-defined meta:name="DCTERMS.abstract">Besluit op een vergunningsaanvraag voor het plaatsen van waarschuwingsborden op de N761 provinciale weg Oldemarkt - Steenwijk, tussen hectometerpunten 4.800 en 5.300 en tussen hectometerpunten 6.000 en 7.520, vanwege de inspectie van riolering</meta:user-defined>
    <dc:language>nl</dc:language>
    <meta:user-defined meta:name="OVERHEIDop.locatietype/OVERHEIDop.gebiedsmarkering">Vlak</meta:user-defined>
    <meta:user-defined meta:name="DC.title">Besluit op een vergunningsaanvraag voor het plaatsen van waarschuwingsborden op de N761 provinciale weg Oldemarkt - Steenwijk, tussen hectometerpunten 4.800 en 5.300 en tussen hectometerpunten 6.000 en 7.520, vanwege de inspectie van rioler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38</meta:user-defined>
    <meta:user-defined meta:name="OVERHEIDop.PrbID/DC.identifier">prb-2026-14238</meta:user-defined>
    <meta:user-defined meta:name="OVERHEIDop.versieInformatie"/>
  </office:meta>
</office:document-meta>
</file>