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32 en N339, in Laren g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melding op grond van de Omgevingsverordening Gelderland  verleend voor Kabels en Leidingen akkoord met maatwerk  N332 en N339 kenmerk Net uitbereiding Laren DT2 3200119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309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309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3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verordening Gelderland, locatie provinciale weg N332 en N339, in Laren gld</meta:user-defined>
    <meta:user-defined meta:name="OVERHEIDop.datumEindeReactietermijn">2026-10-01</meta:user-defined>
    <meta:user-defined meta:name="OVERHEIDop.TilID/OVERHEIDop.terinzageleggingOP">til-2026-32995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37</meta:user-defined>
    <meta:user-defined meta:name="OVERHEIDop.PrbID/DC.identifier">prb-2026-14237</meta:user-defined>
    <meta:user-defined meta:name="OVERHEIDop.versieInformatie"/>
  </office:meta>
</office:document-meta>
</file>