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uurwerk - Oosterwerf 7, Uitgeest - 2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bedrijfsmatig tot ontbranding brengen van pyrotechnische artikelen voor theatergebruik op 28 augustus 2026 tijdens een bedrijfsfeest van P. C. van der Horst aan de Oosterwerf 7 te Uitgeest. De ontbranding is gepland tussen 14.00 uur en 23.59 uur. De totale ontbrandingstijd is ca. 5 minuten. </text:p>
            <text:p text:style-name="common-al">Aanvrager: BnS - PyroFX</text:p>
            <text:p text:style-name="common-al">Zaaknummer: OD2026-0052692</text:p>
            <text:p text:style-name="common-al">Ontvangstdatum melding: 13-08-2026</text:p>
            <text:p text:style-name="common-al">Namens: Provincie Noord-Holland</text:p>
            <text:p text:style-name="common-al">Wilt u de gepubliceerde documenten behorende bij deze bekendmaking in zien, klik dan <text:a xlink:href="https://edataloket.odnzkg.nl/?q=%7B%22search%22:%22OD2026-0052692%22,%22aggs%22:%7B%22odnzkg_zaak_nummer%22:%7B%22key%22:%22odnzkg_zaak_nummer%22,%22field%22:%22odnzkg.zaak.nummer.keyword%22,%22fields%22:[],%22type%22:%22keyword%22,%22data%22:[%22OD2026-0052692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Holland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OD2026-0052692</meta:user-defined>
    <meta:user-defined meta:name="DCTERMS.abstract">Vuurwerk tbv een bedrijfsfeest aan de Oosterwerf 7 te Uitgeest op 28 augustus 2026</meta:user-defined>
    <dc:language>nl</dc:language>
    <meta:user-defined meta:name="OVERHEIDop.locatietype/OVERHEIDop.gebiedsmarkering">Punt</meta:user-defined>
    <meta:user-defined meta:name="DC.title">Melding vuurwerk - Oosterwerf 7, Uitgeest - 28 augustus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31</meta:user-defined>
    <meta:user-defined meta:name="OVERHEIDop.PrbID/DC.identifier">prb-2026-14231</meta:user-defined>
    <meta:user-defined meta:name="OVERHEIDop.versieInformatie"/>
  </office:meta>
</office:document-meta>
</file>