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omgevingsvergunning Den Oever en Westerland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5 juli 2026 een aanvraag voor een omgevingsvergunning ontvangen. Het gaat over het verlengen van de onderzoeksontheffing voor het vangen van eenden met behulp van een eendenkooi op de locatie Den Oever en Westerland. De aanvraag is geregistreerd onder het kenmerk OMG-087198/Z26-0826304.</text:p>
            <text:p text:style-name="common-al">De aanvraag gaat over de aangewezen milieubelastende ‘flora- en fauna-activiteit’.</text:p>
            <text:p text:style-name="common-al">De aanvraag is door de aanvrager op 13 augustus 2026 ingetrokken. Daarom wordt er geen besluit meer genomen op deze aanvraag.</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198/Z26-082630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198/Z26-0826304</meta:user-defined>
    <dc:language>nl</dc:language>
    <meta:user-defined meta:name="OVERHEIDop.locatietype/OVERHEIDop.gebiedsmarkering">Woonplaats</meta:user-defined>
    <meta:user-defined meta:name="OVERHEIDop.locatietype/OVERHEIDop.gebiedsmarkering">Woonplaats</meta:user-defined>
    <meta:user-defined meta:name="DC.title">Aanvraag ingetrokken omgevingsvergunning Den Oever en Westerland (flora- en fauna-activiteit)</meta:user-defined>
    <meta:user-defined meta:name="DCTERMS.W3CDTF/DCTERMS.available">2026-08-21</meta:user-defined>
    <meta:user-defined meta:name="DCTERMS.W3CDTF/OVERHEIDop.jaargang">2026</meta:user-defined>
    <meta:user-defined meta:name="OVERHEIDop.publicationIssue">14230</meta:user-defined>
    <meta:user-defined meta:name="OVERHEIDop.PrbID/DC.identifier">prb-2026-14230</meta:user-defined>
    <meta:user-defined meta:name="OVERHEIDop.versieInformatie"/>
  </office:meta>
</office:document-meta>
</file>