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 maatwerkvoorschrift binnen Noord-Holland te Noord-Holland (flora- en faun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op 21 juli 2026 een aanvraag voor een maatwerkvoorschrift ontvangen. Het gaat over een aanvulling van de uitvoeringsmogelijkheden ten behoeve van de opdracht sikahert van 7 juli 2023, met kenmerk 1990583/2066154, in de gebieden van PWN, Staatsbosbeheer en Natuurmonumenten gelegen binnen Noord-Holland. De aanvraag is geregistreerd onder het kenmerk OMG-087645/Z26-0826780.</text:p>
            <text:p text:style-name="common-al">De aanvraag gaat over de 'flora- en fauna-activiteit'.</text:p>
            <text:p text:style-name="common-al">
            <text:span text:style-name="nadrukvet">Procedure</text:span>
          </text:p>
            <text:p text:style-name="common-al">De aanvraag zal worden behandeld volgens de reguliere procedure. Nadat de aanvraag is beoordeeld neemt de OD NHN namens Provincie Noord-Holland een besluit. De termijn voor het behandelen van de aanvraag is acht weken. 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7645/Z26-0826780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2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87645/Z26-0826780</meta:user-defined>
    <dc:language>nl</dc:language>
    <meta:user-defined meta:name="OVERHEIDop.locatietype/OVERHEIDop.gebiedsmarkering">Lijn</meta:user-defined>
    <meta:user-defined meta:name="DC.title">Ontvangst aanvraag maatwerkvoorschrift binnen Noord-Holland te Noord-Holland (flora- en fauna)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28</meta:user-defined>
    <meta:user-defined meta:name="OVERHEIDop.PrbID/DC.identifier">prb-2026-14228</meta:user-defined>
    <meta:user-defined meta:name="OVERHEIDop.versieInformatie"/>
  </office:meta>
</office:document-meta>
</file>