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Provincie Noord-Holland (jacht, beheer en schadebestrijd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18 augustus 2026 een aanvraag voor een omgevingsvergunning ontvangen. Het gaat over rattenbestrijding door middel van uitroken/uitgassen en doden met hond(en) gelegen in de Provincie Noord-Holland. De aanvraag is geregistreerd onder het kenmerk OMG-088399/Z26-0827600.</text:p>
            <text:p text:style-name="common-al">De aanvraag gaat over de activiteit 'jacht beheer en schadebestrijding'.</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399/Z26-0827600)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22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2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2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8399/Z26-0827600</meta:user-defined>
    <dc:language>nl</dc:language>
    <meta:user-defined meta:name="OVERHEIDop.locatietype/OVERHEIDop.gebiedsmarkering">Vlak</meta:user-defined>
    <meta:user-defined meta:name="DC.title">Ontvangst aanvraag omgevingsvergunning Provincie Noord-Holland (jacht, beheer en schadebestrijding)</meta:user-defined>
    <meta:user-defined meta:name="DCTERMS.W3CDTF/DCTERMS.available">2026-08-20</meta:user-defined>
    <meta:user-defined meta:name="DCTERMS.W3CDTF/OVERHEIDop.jaargang">2026</meta:user-defined>
    <meta:user-defined meta:name="OVERHEIDop.publicationIssue">14225</meta:user-defined>
    <meta:user-defined meta:name="OVERHEIDop.PrbID/DC.identifier">prb-2026-14225</meta:user-defined>
    <meta:user-defined meta:name="OVERHEIDop.versieInformatie"/>
  </office:meta>
</office:document-meta>
</file>