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Gemeente Eindhoven, Erica, Spottersweg en beoogde nieuwe Dirk Noordhoflaan in de gemeenten Eindhoven, Oirschot en B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ambtshalve een omgevingsvergunning wijzigen.</text:p>
            <text:p text:style-name="common-al">Bedrijf : Gemeente Eindhoven</text:p>
            <text:p text:style-name="common-al">Locatie : Erica, Spottersweg en beoogde nieuwe Dirk Noordhoflaan in de gemeenten Eindhoven, Oirschot en Best</text:p>
            <text:p text:style-name="common-al">Activiteit : flora- en fauna- activiteit</text:p>
            <text:p text:style-name="common-al">Voor : de gevolgen ten aanzien van beschermde dier- en/of plantsoorten vanwege de aanleg van het noordelijke deel van de infrastructuur ten behoeve van BIC Noord (fase 3)</text:p>
            <text:p text:style-name="common-al">Aanvraagdatum : 29 mei 2026</text:p>
            <text:p text:style-name="common-al">Zaaknummer : Z/512653</text:p>
            <text:p text:style-name="common-al">Verzenddatum besluit : 18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8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12653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22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2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2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12653</meta:user-defined>
    <dc:language>nl</dc:language>
    <meta:user-defined meta:name="OVERHEIDop.locatietype/OVERHEIDop.gebiedsmarkering">Vlak</meta:user-defined>
    <meta:user-defined meta:name="DC.title">Provincie Noord-Brabant – besluit aanvraag omgevingsvergunning - Gemeente Eindhoven, Erica, Spottersweg en beoogde nieuwe Dirk Noordhoflaan in de gemeenten Eindhoven, Oirschot en Best</meta:user-defined>
    <meta:user-defined meta:name="OVERHEIDop.datumEindeReactietermijn">2026-09-29</meta:user-defined>
    <meta:user-defined meta:name="OVERHEIDop.TilID/OVERHEIDop.terinzageleggingOP">til-2026-32961</meta:user-defined>
    <meta:user-defined meta:name="DCTERMS.W3CDTF/DCTERMS.available">2026-08-20</meta:user-defined>
    <meta:user-defined meta:name="DCTERMS.W3CDTF/OVERHEIDop.jaargang">2026</meta:user-defined>
    <meta:user-defined meta:name="OVERHEIDop.publicationIssue">14224</meta:user-defined>
    <meta:user-defined meta:name="OVERHEIDop.PrbID/DC.identifier">prb-2026-14224</meta:user-defined>
    <meta:user-defined meta:name="OVERHEIDop.versieInformatie"/>
  </office:meta>
</office:document-meta>
</file>