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00, tussen km 18,7 en 18,9 in Kootwijkerbro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tijdelijke verkeersmaatregelen N800 tussen km 18.7 en 18,9 kenmerk 1295203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40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40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00, tussen km 18,7 en 18,9 in Kootwijkerbroek.</meta:user-defined>
    <meta:user-defined meta:name="OVERHEIDop.datumEindeReactietermijn">2026-10-01</meta:user-defined>
    <meta:user-defined meta:name="OVERHEIDop.TilID/OVERHEIDop.terinzageleggingOP">til-2026-32939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18</meta:user-defined>
    <meta:user-defined meta:name="OVERHEIDop.PrbID/DC.identifier">prb-2026-14218</meta:user-defined>
    <meta:user-defined meta:name="OVERHEIDop.versieInformatie"/>
  </office:meta>
</office:document-meta>
</file>