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225, km 56.8 - 64.4, N783 km 0.0 - 1.6, N782 km. 8.2 - 8.5, N224 km 48.0 - 53.7, N782 km. 6.5 - 7.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en tijdelijke verkeersmaatregelen t.b.v. een evenemen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42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42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225, km 56.8 - 64.4, N783 km 0.0 - 1.6, N782 km. 8.2 - 8.5, N224 km 48.0 - 53.7, N782 km. 6.5 - 7.4</meta:user-defined>
    <meta:user-defined meta:name="OVERHEIDop.datumEindeReactietermijn">2026-10-01</meta:user-defined>
    <meta:user-defined meta:name="OVERHEIDop.TilID/OVERHEIDop.terinzageleggingOP">til-2026-32936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16</meta:user-defined>
    <meta:user-defined meta:name="OVERHEIDop.PrbID/DC.identifier">prb-2026-14216</meta:user-defined>
    <meta:user-defined meta:name="OVERHEIDop.versieInformatie"/>
  </office:meta>
</office:document-meta>
</file>