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ende vergunning voor het plaatsen van omleidingsborden op de N751, provinciale weg Wierden - Den Ham, tussen hectometerpunten 8.750 en 11.5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juni 2026 ontvingen wij een vergunningsaanvraag voor het plaatsen van omleidingsborden op de N751, provinciale weg Wierden - Den Ham, tussen hectometerpunten 8.750 en 11.500.  De borden worden geplaatst vanwege de afsluiting van de Marleseweg. Gedeputeerde Staten hebben besloten dat de vergunning wordt verleend. 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29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21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5269</meta:user-defined>
    <meta:user-defined meta:name="DCTERMS.abstract">Kennisgeving verleende vergunning voor het plaatsen van omleidingsborden op de N751, provinciale weg Wierden - Den Ham, tussen hectometerpunten 8.750 en 11.500</meta:user-defined>
    <dc:language>nl</dc:language>
    <meta:user-defined meta:name="OVERHEIDop.locatietype/OVERHEIDop.gebiedsmarkering">Vlak</meta:user-defined>
    <meta:user-defined meta:name="DC.title">Kennisgeving verleende vergunning voor het plaatsen van omleidingsborden op de N751, provinciale weg Wierden - Den Ham, tussen hectometerpunten 8.750 en 11.500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15</meta:user-defined>
    <meta:user-defined meta:name="OVERHEIDop.PrbID/DC.identifier">prb-2026-14215</meta:user-defined>
    <meta:user-defined meta:name="OVERHEIDop.versieInformatie"/>
  </office:meta>
</office:document-meta>
</file>