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aanvraag omgevingsvergunning – Ontgronding Zeggestraat te Riel (gemeente Goirl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 voorbereidingsprocedure van toepassing is, hebben ontvangen. </text:p>
            <text:p text:style-name="common-al">Aanvrager : Slibbank Nederland B.V.</text:p>
            <text:p text:style-name="common-al">Locatie : Zeggestraat te Riel, kadastraal bekend gemeente Goirle, sectie K, nr. 1091</text:p>
            <text:p text:style-name="common-al">Activiteit : ontgrondingsactiviteit</text:p>
            <text:p text:style-name="common-al">Voor : het ontgronden en weer ophogen van een perceel </text:p>
            <text:p text:style-name="common-al">Aanvraagdatum : 3 augustus 2026</text:p>
            <text:p text:style-name="common-al">DSO-kenmerk : 20260803 00430</text:p>
            <text:p text:style-name="common-al">Zaaknummer : Z-2026-012811</text:p>
            <text:p text:style-name="common-al">Nadat wij een besluit hebben genomen wordt u in de gelegenheid gesteld om uw bezwaren kenbaar te maken. </text:p>
            <text:p text:style-name="common-al">
            <text:span text:style-name="nadrukvet">Informatie</text:span>
          </text:p>
            <text:p text:style-name="common-al">Aan deze procedure is het zaaknummer Z-2026-012811 gekoppeld. U dient bij correspondentie dit zaaknummer te vermelden. Indien u gebruik maakt van e-mail, dan verzoeken we u het zaaknummer in de onderwerpregel te plaatsen. De correspondentie middels e-mail dient u te richten aan info@odzob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21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1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811 </meta:user-defined>
    <dc:language>nl</dc:language>
    <meta:user-defined meta:name="OVERHEIDop.locatietype/OVERHEIDop.gebiedsmarkering">Vlak</meta:user-defined>
    <meta:user-defined meta:name="DC.title">Provincie Noord-Brabant – aanvraag omgevingsvergunning – Ontgronding Zeggestraat te Riel (gemeente Goirle)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14</meta:user-defined>
    <meta:user-defined meta:name="OVERHEIDop.PrbID/DC.identifier">prb-2026-14214</meta:user-defined>
    <meta:user-defined meta:name="OVERHEIDop.versieInformatie"/>
  </office:meta>
</office:document-meta>
</file>