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Woningbouwvereniging Bergopwaarts, Potterschans 2-6, 10 &amp; 14-20 (even), 9-19 (oneven) en Oktoberstraat 3, 5 &amp; 9 te Nee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Woningbouwvereniging Bergopwaarts</text:p>
            <text:p text:style-name="common-al">Locatie : Potterschans 2-6, 10 &amp; 14-20 (even), 5758 BA; Potterschans 9-19 (oneven), 5758 BB en Oktoberstraat 3, 5 &amp; 9, 5758 AE te Neerkant, in de gemeente Deurne</text:p>
            <text:p text:style-name="common-al">Activiteit : flora- en fauna- activiteit</text:p>
            <text:p text:style-name="common-al">Voor : de gevolgen ten aanzien van beschermde dier- en/of plantsoorten vanwege de renovatie van 19 woningen</text:p>
            <text:p text:style-name="common-al">Aanvraagdatum : 8 mei 2026</text:p>
            <text:p text:style-name="common-al">DSO-kenmerk : 2026050801688</text:p>
            <text:p text:style-name="common-al">Zaaknummer : Z/505227</text:p>
            <text:p text:style-name="common-al">Verzenddatum besluit : 18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8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505227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2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5227</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Provincie Noord-Brabant – besluit aanvraag omgevingsvergunning - Woningbouwvereniging Bergopwaarts, Potterschans 2-6, 10 &amp; 14-20 (even), 9-19 (oneven) en Oktoberstraat 3, 5 &amp; 9 te Neerkant</meta:user-defined>
    <meta:user-defined meta:name="OVERHEIDop.datumEindeReactietermijn">2026-09-29</meta:user-defined>
    <meta:user-defined meta:name="OVERHEIDop.TilID/OVERHEIDop.terinzageleggingOP">til-2026-32912</meta:user-defined>
    <meta:user-defined meta:name="DCTERMS.W3CDTF/DCTERMS.available">2026-08-20</meta:user-defined>
    <meta:user-defined meta:name="DCTERMS.W3CDTF/OVERHEIDop.jaargang">2026</meta:user-defined>
    <meta:user-defined meta:name="OVERHEIDop.publicationIssue">14207</meta:user-defined>
    <meta:user-defined meta:name="OVERHEIDop.PrbID/DC.identifier">prb-2026-14207</meta:user-defined>
    <meta:user-defined meta:name="OVERHEIDop.versieInformatie"/>
  </office:meta>
</office:document-meta>
</file>