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Stichting Area, Oliemolenstraat 37 t/m 43 (oneven), Millsebaan 14, 16, 24 &amp; 30, Schutboomstraat 1 t/m 19 &amp; 29 (oneven) en Vlosstraat 5 t/m 19 (oneven), 2 t/m 6 &amp; 14 t/m 20 (even) te U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Bedrijf : Stichting Area</text:p>
            <text:p text:style-name="common-al">Locatie : Oliemolenstraat 37 t/m 43 (oneven), Millsebaan 14, 16, 24 &amp; 30, Schutboomstraat 1 t/m 19 &amp; 29 (oneven) en Vlosstraat 5 t/m 19 (oneven), 2 t/m 6 &amp; 14 t/m 20 (even), postcodegebied 5402 te Uden, in gemeente Maashorst</text:p>
            <text:p text:style-name="common-al">Activiteit : flora- en fauna- activiteit</text:p>
            <text:p text:style-name="common-al">Voor : de gevolgen ten aanzien van beschermde dier- en/of plantsoorten vanwege de renovatie van 34 woningen binnen complexen SV01, SV02 en SV03</text:p>
            <text:p text:style-name="common-al">Aanvraagdatum : 23 maart 2026</text:p>
            <text:p text:style-name="common-al">DSO-kenmerk : 2026032301606</text:p>
            <text:p text:style-name="common-al">Zaaknummer : Z/501979</text:p>
            <text:p text:style-name="common-al">Verzenddatum besluit : 18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8 augustus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501979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bn.nl" xlink:type="simple">info@odbn.nl</text:a> of kunt u contact opnemen met de behandelaar op telefoonnummer 088-743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20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0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0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501979</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Provincie Noord-Brabant – besluit aanvraag omgevingsvergunning - Stichting Area, Oliemolenstraat 37 t/m 43 (oneven), Millsebaan 14, 16, 24 &amp; 30, Schutboomstraat 1 t/m 19 &amp; 29 (oneven) en Vlosstraat 5 t/m 19 (oneven), 2 t/m 6 &amp; 14 t/m 20 (even) te Uden</meta:user-defined>
    <meta:user-defined meta:name="OVERHEIDop.datumEindeReactietermijn">2026-09-29</meta:user-defined>
    <meta:user-defined meta:name="OVERHEIDop.TilID/OVERHEIDop.terinzageleggingOP">til-2026-32906</meta:user-defined>
    <meta:user-defined meta:name="DCTERMS.W3CDTF/DCTERMS.available">2026-08-20</meta:user-defined>
    <meta:user-defined meta:name="DCTERMS.W3CDTF/OVERHEIDop.jaargang">2026</meta:user-defined>
    <meta:user-defined meta:name="OVERHEIDop.publicationIssue">14205</meta:user-defined>
    <meta:user-defined meta:name="OVERHEIDop.PrbID/DC.identifier">prb-2026-14205</meta:user-defined>
    <meta:user-defined meta:name="OVERHEIDop.versieInformatie"/>
  </office:meta>
</office:document-meta>
</file>