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WDP Nederland NV, Marshallweg 1, 5466 AH te Vegh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WDP Nederland NV</text:p>
            <text:p text:style-name="common-al">Locatie : Marshallweg 1, 5466 AH te Veghel, in de gemeente Meierijstad</text:p>
            <text:p text:style-name="common-al">Activiteit : flora- en fauna- activiteit</text:p>
            <text:p text:style-name="common-al">Voor : de gevolgen ten aanzien van beschermde dier- en/of plantsoorten vanwege de voorgenomen sloop en nieuwbouw van een distributiecentrum</text:p>
            <text:p text:style-name="common-al">Aanvraagdatum : 8 juni 2026</text:p>
            <text:p text:style-name="common-al">DSO-kenmerk : 2026060801349</text:p>
            <text:p text:style-name="common-al">Zaaknummer : Z/507346</text:p>
            <text:p text:style-name="common-al">Verzenddatum besluit : 18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8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07346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20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0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0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7346</meta:user-defined>
    <dc:language>nl</dc:language>
    <meta:user-defined meta:name="OVERHEIDop.locatietype/OVERHEIDop.gebiedsmarkering">Adres</meta:user-defined>
    <meta:user-defined meta:name="DC.title">Provincie Noord-Brabant – besluit aanvraag omgevingsvergunning - WDP Nederland NV, Marshallweg 1, 5466 AH te Veghel</meta:user-defined>
    <meta:user-defined meta:name="OVERHEIDop.datumEindeReactietermijn">2026-09-29</meta:user-defined>
    <meta:user-defined meta:name="OVERHEIDop.TilID/OVERHEIDop.terinzageleggingOP">til-2026-32901</meta:user-defined>
    <meta:user-defined meta:name="DCTERMS.W3CDTF/DCTERMS.available">2026-08-20</meta:user-defined>
    <meta:user-defined meta:name="DCTERMS.W3CDTF/OVERHEIDop.jaargang">2026</meta:user-defined>
    <meta:user-defined meta:name="OVERHEIDop.publicationIssue">14202</meta:user-defined>
    <meta:user-defined meta:name="OVERHEIDop.PrbID/DC.identifier">prb-2026-14202</meta:user-defined>
    <meta:user-defined meta:name="OVERHEIDop.versieInformatie"/>
  </office:meta>
</office:document-meta>
</file>