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aanleggen elektriciteitskabel langs de provinciale weg N271, Venlo -  Nijmegen, van kilometrering 113.6 tot kilometreing 116.0, aan beide zijden van de weg, omgeving Nijmeegseweg 85, 6591CG Gennep, Z2026-000012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aanleggen van elektriciteitskabels langs de provinciale weg N271, Venlo - Nijmegen, van kilometrering 113.6 tot kilometreing 116.0, aan beide zijden van de weg, omgeving Nijmeegseweg 85, 6591CG Gennep</text:p>
            <text:p text:style-name="common-al">Belanghebbenden kunnen binnen zes weken na de dag waarop dit besluit is verzonden bezwaar maken onder vermelding van zaaknummer Z2026-00001260.</text:p>
            <text:p text:style-name="common-al">Het besluit is verzonden op 18 augustus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2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6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aanleggen elektriciteitskabel langs de provinciale weg N271, Venlo -  Nijmegen, van kilometrering 113.6 tot kilometreing 116.0, aan beide zijden van de weg, omgeving Nijmeegseweg 85, 6591CG Gennep, Z2026-00001260</meta:user-defined>
    <meta:user-defined meta:name="OVERHEIDop.datumEindeReactietermijn">2026-09-29</meta:user-defined>
    <meta:user-defined meta:name="OVERHEIDop.terinzageleggingBG">https://jeleefomgeving.nl/inzien/001737430/6418dae4-c112-4002-be26-530c2738c6f1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01</meta:user-defined>
    <meta:user-defined meta:name="OVERHEIDop.PrbID/DC.identifier">prb-2026-14201</meta:user-defined>
    <meta:user-defined meta:name="OVERHEIDop.versieInformatie"/>
  </office:meta>
</office:document-meta>
</file>