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atwerkvoorschrift aangevraagd - Treurenburg 4, 5221 CD 's-Hertog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Brabant deelt mee dat zij in het kader van de Omgevingswet het volgende verzoek om maatwerkvoorschriften hebben ontvangen:</text:p>
            <text:p text:style-name="common-al">Voor: geluid effluentverbetering</text:p>
            <text:p text:style-name="common-al">Locatie: Treurenburg 4, 5221 CD te 's-Hertogenbosch </text:p>
            <text:p text:style-name="common-al">Zaaknummer: Z/512798</text:p>
            <text:p text:style-name="common-al">Datum ontvangen: 14-08-2026 </text:p>
            <text:p text:style-name="common-al">Op een aangevraagd verzoek om maatwerkvoorschriften kunt u in deze fase nog niet reager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20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2798</meta:user-defined>
    <meta:user-defined meta:name="DCTERMS.abstract">geluid effluentverbetering</meta:user-defined>
    <dc:language>nl</dc:language>
    <meta:user-defined meta:name="OVERHEIDop.locatietype/OVERHEIDop.gebiedsmarkering">Adres</meta:user-defined>
    <meta:user-defined meta:name="DC.title">Maatwerkvoorschrift aangevraagd - Treurenburg 4, 5221 CD 's-Hertogenbosch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00</meta:user-defined>
    <meta:user-defined meta:name="OVERHEIDop.PrbID/DC.identifier">prb-2026-14200</meta:user-defined>
    <meta:user-defined meta:name="OVERHEIDop.versieInformatie"/>
  </office:meta>
</office:document-meta>
</file>