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224, km 48.2 - 53.7 &amp; N225 km. 63.7 - 64.7 &amp; N783 km. 0.0 - 4.3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 t.b.v een evenement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427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427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9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9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Provincie Gelderland Omgevingsverordening Gelderland, locatie provinciale weg N224, km 48.2 - 53.7 &amp; N225 km. 63.7 - 64.7 &amp; N783 km. 0.0 - 4.3</meta:user-defined>
    <meta:user-defined meta:name="OVERHEIDop.datumEindeReactietermijn">2026-10-01</meta:user-defined>
    <meta:user-defined meta:name="OVERHEIDop.TilID/OVERHEIDop.terinzageleggingOP">til-2026-32883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97</meta:user-defined>
    <meta:user-defined meta:name="OVERHEIDop.PrbID/DC.identifier">prb-2026-14197</meta:user-defined>
    <meta:user-defined meta:name="OVERHEIDop.versieInformatie"/>
  </office:meta>
</office:document-meta>
</file>