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Smurfit Westrock Roermond Paper B.V., Mijnheerkensweg 18, 6041TA Roer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en een m.e.r.-beoordelingsbesluit te hebben genomen:</text:span>
          </text:p>
            <text:p text:style-name="common-al">Voor: realiseren van een vezel terugwininstallatie</text:p>
            <text:p text:style-name="common-al">Aangevraagde activiteiten: Omgevingsplanactiviteit bouwwerken en Complexe papierindustrie, houtindustrie en textiel, project m.e.r.-beoordelingsbesluit</text:p>
            <text:p text:style-name="common-al">Locatie: Smurfit Westrock Roermond Paper B.V., Mijnheerkensweg 18, 6041TA Roermond</text:p>
            <text:p text:style-name="common-al">Zaaknummer: Z2026-00003897</text:p>
            <text:p text:style-name="common-al">Het besluit is op 19 augustus 2026 verzonden aan de aanvrager.</text:p>
            <text:p text:style-name="common-al">
            <text:span text:style-name="nadrukvet">Inzage</text:span>
          </text:p>
            <text:p text:style-name="common-al">Het besluit kunt u van 20 augustus 2026 t/m 30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3897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1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03897</meta:user-defined>
    <meta:user-defined meta:name="DCTERMS.abstract">Provincie Limburg, omgevingsvergunning Smurfit Westrock Roermond Paper B.V., Mijnheerkensweg 18, 6041TA Roermond</meta:user-defined>
    <dc:language>nl</dc:language>
    <meta:user-defined meta:name="OVERHEIDop.locatietype/OVERHEIDop.gebiedsmarkering">Vlak</meta:user-defined>
    <meta:user-defined meta:name="DC.title">Provincie Limburg, omgevingsvergunning Smurfit Westrock Roermond Paper B.V., Mijnheerkensweg 18, 6041TA Roermond</meta:user-defined>
    <meta:user-defined meta:name="OVERHEIDop.datumEindeReactietermijn">2026-09-30</meta:user-defined>
    <meta:user-defined meta:name="OVERHEIDop.terinzageleggingBG">https://jeleefomgeving.nl/inzien/852371962/2e449988-9d99-4968-bc52-c511181d65d7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96</meta:user-defined>
    <meta:user-defined meta:name="OVERHEIDop.PrbID/DC.identifier">prb-2026-14196</meta:user-defined>
    <meta:user-defined meta:name="OVERHEIDop.versieInformatie"/>
  </office:meta>
</office:document-meta>
</file>