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maken van een jollenhelling boven land in de gemeente Kaag en Braassem in de provinciale vaarweg K19 vanaf km 55.152 t/m km 55.152, ingekomen 17 juli 2026, kenmerk ONH00283</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maken van een jollenhelling boven land in de gemeente Kaag en Braassem in de provinciale vaarweg K19 vanaf km 55.152 t/m km 55.152.</text:p>
            <text:p text:style-name="common-al">De aanvraag is geregistreerd onder kenmerk: ONH00283.</text:p>
            <text:p text:style-name="common-al"/>
            <text:p text:style-name="common-al">
            <text:span text:style-name="nadrukvet">Wanneer neemt provincie Noord-Holland een besluit over de aanvraag van de vergunning?</text:span>
          </text:p>
            <text:p text:style-name="common-al">Waarschijnlijk neemt provincie Noord-Holland voor 11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19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9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9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maken van een jollenhelling boven land in de gemeente Kaag en Braassem in de provinciale vaarweg K19 vanaf km 55.152 t/m km 55.152, ingekomen 17 juli 2026, kenmerk ONH00283</meta:user-defined>
    <meta:user-defined meta:name="DCTERMS.W3CDTF/DCTERMS.available">2026-08-20</meta:user-defined>
    <meta:user-defined meta:name="DCTERMS.W3CDTF/OVERHEIDop.jaargang">2026</meta:user-defined>
    <meta:user-defined meta:name="OVERHEIDop.publicationIssue">14194</meta:user-defined>
    <meta:user-defined meta:name="OVERHEIDop.PrbID/DC.identifier">prb-2026-14194</meta:user-defined>
    <meta:user-defined meta:name="OVERHEIDop.versieInformatie"/>
  </office:meta>
</office:document-meta>
</file>